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иводействие-терроризму-в-российской-федерации"/>Противодействие терроризму в Российской Федерации<text:bookmark-end text:name="противодействие-терроризму-в-российской-федерации"/></text:h>
      <text:p text:style-name="First_20_paragraph">10.08.2021</text:p>
      <text:p text:style-name="Text_20_body">В <text:a xlink:type="simple" xlink:href="/sbornik_uchebnyh_materialov_protivodeystvie_terrorizmu_v_rossiyskoy_federacii.pdf" office:name=""><text:span text:style-name="Definition">сборнике учебных материалов</text:span></text:a> раскрываются понятие, сущность и особенности современного терроризма, структура, правовые и организационные основы общегосударственной системы противодействия терроризму в Российской Федерации, а также деятельность органов государственной власти и местного самоуправления на конкретных направлениях противодействия терроризму.</text:p>
      <text:p text:style-name="Text_20_body">Материалы рекомендованы для использования в образовательном процессе, организованном учебно-методическими центрами дополнительного профессионального образования федеральных государственных гражданских служащих, государственных гражданских служащих субъектов Российской Федерации и муниципальных служащих, участвующих в рамках своих полномочий в реализации мероприятий по профилактике терроризма.</text:p>
      <text:p text:style-name="Text_20_body"><text:line-break/></text:p>
      <text:p text:style-name="Text_20_body">Адрес страницы: <text:a xlink:type="simple" xlink:href="http://bogorodskoe.mos.ru/security_and_law_and_order/bezopasnost/detail/10169547.html" office:name=""><text:span text:style-name="Definition">http://bogorodskoe.mos.ru/security_and_law_and_order/bezopasnost/detail/1016954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9:12:15Z</meta:creation-date>
    <dc:date>2023-06-07T19:12:15Z</dc:date>
  </office:meta>
</office:document-meta>
</file>