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чс-москвы-напоминает-не-оставляйте-включенные-электроприборы-без-внимания"/>МЧС Москвы напоминает: не оставляйте включенные электроприборы без внимания<text:bookmark-end text:name="мчс-москвы-напоминает-не-оставляйте-включенные-электроприборы-без-внимания"/></text:h>
      <text:p text:style-name="First_20_paragraph">29.10.2021</text:p>
      <text:p text:style-name="Text_20_body"><text:line-break/></text:p>
      <text:p text:style-name="Text_20_body">Адрес страницы: <text:a xlink:type="simple" xlink:href="http://bogorodskoe.mos.ru/security_and_law_and_order/bezopasnost/detail/10363928.html" office:name=""><text:span text:style-name="Definition">http://bogorodskoe.mos.ru/security_and_law_and_order/bezopasnost/detail/10363928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22T22:49:40Z</meta:creation-date>
    <dc:date>2023-08-22T22:49:40Z</dc:date>
  </office:meta>
</office:document-meta>
</file>