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рассказывает-правила-безопасного-хранения-электросамокатов-и-гироскутеров"/>МЧС рассказывает: Правила безопасного хранения электросамокатов и гироскутеров<text:bookmark-end text:name="мчс-рассказывает-правила-безопасного-хранения-электросамокатов-и-гироскутеров"/></text:h>
      <text:p text:style-name="First_20_paragraph">22.11.2021</text:p>
      <text:p text:style-name="Text_20_body"><text:line-break/></text:p>
      <text:p text:style-name="Text_20_body">Скажем сразу - балкон, даже застекленный, подходит не самым лучшим образом. Даже если с транспортного средства по всем правилам снято электрооборудование и убрано в сухое теплое место внутри квартиры.</text:p>
      <text:p text:style-name="Text_20_body">Дело в том, что в холодное время года, изобилующее осадками, на балконе скапливается влага, которая проникает в полости корпуса изделий и в конце концов творит свое "черное дело" - начинается коррозия и затем разрушение двухколесных транспортных средств. Это касается и велосипедов тоже.</text:p>
      <text:p text:style-name="Text_20_body">‍</text:p>
      <text:p text:style-name="Text_20_body">А электрооборудование, хранящееся на балконе, может сломаться окончательно, без возможности восстановления. Даже автомобильные (свинцово-кислотные, щелочные, кальциевые и т.д.) аккумуляторы настоятельно не рекомендуется оставлять в нерабочем состоянии на морозе надолго. Аккумуляторы же литий-ионные, которыми которыми комплектуются электросамокаты, сезонные перепадов температуры попросту не выдерживают, и попытки зарядить их после сезона, проведенного на холодном балконе, могут обернуться в лучшем случае поломкой батареи, а в худшем - воспламенением.</text:p>
      <text:p text:style-name="Text_20_body">Придерживайтесь правил хранения электросамокатов и гироскутеров, и ваши "технодрузья" будут радовать вас и в последующие сезоны:</text:p>
      <text:p text:style-name="Text_20_body">Если в квартире совсем нет места и вы все-таки решили вынести самокат на балкон, то непременно снимите с него все (включая фары) электрооборудование. Сам корпус нужно протереть от влаги и разместить так, чтобы не создавался "эффект парника" (например, укрывать пленкой целиком нельзя - герметичности в домашних условиях добиться не получится, а вот влага под пленкой собирается очень быстро). Лучший вариант - предварительная обработка чистых и сухих поверхностей специальными мазями или спреями.</text:p>
      <text:p text:style-name="Text_20_body">Аккумулятор, принесенный в квартиру, не должен долгое время оставаться без подзаряда - это значительно уменьшит срок его службы. Поэтому раз в 2-3 месяца нужно дозаряжать батарею (можно не полностью). В это время аккумулятор необходимо размещать так, чтобы обеспечивались максимальный приток свежего воздуха и контроль за зарядкой (покидать квартиру в это время нельзя).</text:p>
      <text:p text:style-name="Text_20_body">Верхний температурный порог для хранения электросамокатов и гироскутеров тоже есть: температура не должна превышать +25С. Многие пренебрегают этим правилом, считая, что раз производитель разрешает катание в жаркий период года, то и дома с аккумулятором "ничего не случится". К сожалению, при этом забывают о том, что при катании происходит естественная вентиляция электроборудования, а вот зарядка в условиях высоких температур не только резко повышает пожароопасность изделия, но и приводит к выходу оборудования из строя.</text:p>
      <text:p text:style-name="Text_20_body">Рядом с местом для хранения аккумулятора не должно быть никаких нагревательных приборов, в том числе электроплит. Даже нагревшаяся стенка компьютерного системного блока может стать причиной перегрева батарей - да, все очень серьезно.</text:p>
      <text:p text:style-name="Text_20_body">Если аккумулятор и корпус самоката или гироскутера представляют собой неразборную конструкцию, то нужно более внимательно отнестись к чистке оборудования перед зимним сезоном. Скопившаяся грязь ускоряет коррозию элементов, но при этом сильный напор воды (как на автомойке) применять нельзя - это может привести к незаметной с первого взгляда поломке электрооборудования и короткому замыканию при подзаряде во время хранения.</text:p>
      <text:p text:style-name="Text_20_body">Перед установкой аккумулятора или всего транспортного средства на хранение все детали должны быть тщательно высушены. Разумеется, нагревать их для сушки нельзя, поэтому нужно воспользоваться впитывающей тканью и, в исключительных случаях, феном в наиболее слабом режиме работы.</text:p>
      <text:p text:style-name="Text_20_body">Если условия позволяют хранить изделия без снятия аккумулятора, в любом случае все потребители от блока питания нужно отключить.</text:p>
      <text:p text:style-name="Text_20_body">Также обращаем ваше внимание на то, что если вы продолжаете использовать электросамокат в холодный период года, то ни в коем случае нельзя ставить его на зарядку сразу после того как внесли его в помещение. Все устройства должны просохнуть и нагреться до комнатной температуры!</text:p>
      <text:p text:style-name="Text_20_body"><text:line-break/></text:p>
      <text:p text:style-name="Text_20_body">Адрес страницы: <text:a xlink:type="simple" xlink:href="http://bogorodskoe.mos.ru/security_and_law_and_order/bezopasnost/detail/10413858.html" office:name=""><text:span text:style-name="Definition">http://bogorodskoe.mos.ru/security_and_law_and_order/bezopasnost/detail/1041385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49:26Z</meta:creation-date>
    <dc:date>2023-08-22T22:49:26Z</dc:date>
  </office:meta>
</office:document-meta>
</file>