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ы-предосторожности-на-кухне"/>Меры предосторожности на кухне<text:bookmark-end text:name="меры-предосторожности-на-кухне"/></text:h>
      <text:p text:style-name="First_20_paragraph">11.02.2022</text:p>
      <text:p text:style-name="Text_20_body"><text:line-break/></text:p>
      <text:p text:style-name="Text_20_body">Адрес страницы: <text:a xlink:type="simple" xlink:href="http://bogorodskoe.mos.ru/security_and_law_and_order/bezopasnost/detail/10614720.html" office:name=""><text:span text:style-name="Definition">http://bogorodskoe.mos.ru/security_and_law_and_order/bezopasnost/detail/1061472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49:05Z</meta:creation-date>
    <dc:date>2023-08-22T22:49:05Z</dc:date>
  </office:meta>
</office:document-meta>
</file>