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поведения-при-пожаре-в-автобусе"/>Правила поведения при пожаре в автобусе<text:bookmark-end text:name="правила-поведения-при-пожаре-в-автобусе"/></text:h>
      <text:p text:style-name="First_20_paragraph">11.02.2022</text:p>
      <text:p text:style-name="Text_20_body"><text:line-break/></text:p>
      <text:p text:style-name="Text_20_body">Адрес страницы: <text:a xlink:type="simple" xlink:href="http://bogorodskoe.mos.ru/security_and_law_and_order/bezopasnost/detail/10614735.html" office:name=""><text:span text:style-name="Definition">http://bogorodskoe.mos.ru/security_and_law_and_order/bezopasnost/detail/1061473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2:48:57Z</meta:creation-date>
    <dc:date>2023-08-22T22:48:57Z</dc:date>
  </office:meta>
</office:document-meta>
</file>