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ование-об-отборе-и-приеме-на-обучение-в-военную-академию-ракетных-войск-стратегического-назначения-имени-петра-великого"/>ИНФОРМИРОВАНИЕ ОБ ОТБОРЕ И ПРИЕМЕ НА ОБУЧЕНИЕ В ВОЕННУЮ АКАДЕМИЮ РАКЕТНЫХ ВОЙСК СТРАТЕГИЧЕСКОГО НАЗНАЧЕНИЯ ИМЕНИ ПЕТРА ВЕЛИКОГО<text:bookmark-end text:name="информирование-об-отборе-и-приеме-на-обучение-в-военную-академию-ракетных-войск-стратегического-назначения-имени-петра-великого"/></text:h>
      <text:p text:style-name="First_20_paragraph">01.04.2022</text:p>
      <text:p text:style-name="Text_20_body">Военная академия ракетных войск стратегического назначения имени Петра Великого проводит отбор граждан, в соответствии с приказом Министра обороны Российской Федерации от 07 апреля 2015 года №185 «Об утверждении Порядка и условий приема в образовательные организации высшего профессионального образования, находящиеся в ведении Министерства обороны Российской Федерации» на 2022 учебный год.</text:p>
      <text:p text:style-name="Text_20_body">Военная академия ракетных войск стратегического назначения имени Петра Великого готовит офицеров - квалифицированных специалистов с высшим образованием для ракетных войск, организаций и учреждений Министерства обороны Российской Федерации по особо сложным и наукоемким специальностям:</text:p>
      <text:p text:style-name="Text_20_body">тепло и электрообеспечение специальных технических систем объектов;</text:p>
      <text:p text:style-name="Text_20_body">навигационно - баллистическое обеспечение применения космической техники;</text:p>
      <text:p text:style-name="Text_20_body">проектирование, производство и эксплуатация автоматизированных систем специального назначения;</text:p>
      <text:p text:style-name="Text_20_body">системы управления летательными аппаратами;</text:p>
      <text:p text:style-name="Text_20_body">испытание летательных аппаратов;</text:p>
      <text:p text:style-name="Text_20_body">военно - политическая работа.</text:p>
      <text:p text:style-name="Text_20_body">Контактная информация Военной академии ракетных войск стратегического назначения имени Петра Великого:</text:p>
      <text:p text:style-name="Text_20_body">1. Адрес: 143900, Российская Федерация, Московская область, город Балашиха, улица Карбышева, дом 8;</text:p>
      <text:p text:style-name="Text_20_body">2. Телефоны 8(495) 524 -07-39 (коммутатор), 8 (495) 524 - 07 -39, доб. 21-27 (отдел кадров), 8 (495) 524 - 08-07 (учебно — методический отдел);</text:p>
      <text:p text:style-name="Text_20_body">3. Сайт академии: <text:a xlink:type="simple" xlink:href="www.varsvn.mil.ru" office:name=""><text:span text:style-name="Definition">www.varsvn.mil.ru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0724218.html" office:name=""><text:span text:style-name="Definition">http://bogorodskoe.mos.ru/security_and_law_and_order/bezopasnost/detail/1072421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7:51Z</meta:creation-date>
    <dc:date>2023-08-22T19:57:51Z</dc:date>
  </office:meta>
</office:document-meta>
</file>