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ование-об-отборе-и-приеме-на-обучение-в-тюменское-высшее-военно-инженерное-командное-училище-им.-маршала-инженерных-войск-а.-и.-прошлякова"/>ИНФОРМИРОВАНИЕ ОБ ОТБОРЕ И ПРИЕМЕ НА ОБУЧЕНИЕ В ТЮМЕНСКОЕ ВЫСШЕЕ ВОЕННО – ИНЖЕНЕРНОЕ КОМАНДНОЕ УЧИЛИЩЕ ИМ. МАРШАЛА ИНЖЕНЕРНЫХ ВОЙСК А. И. ПРОШЛЯКОВА<text:bookmark-end text:name="информирование-об-отборе-и-приеме-на-обучение-в-тюменское-высшее-военно-инженерное-командное-училище-им.-маршала-инженерных-войск-а.-и.-прошлякова"/></text:h>
      <text:p text:style-name="First_20_paragraph">01.04.2022</text:p>
      <text:p text:style-name="Text_20_body">Тюменское высшее военно - инженерное командное училище им. Маршала инженерных войск А.И. Прошлякова проводит отбор граждан, в соответствии с приказом Министра обороны Российской Федерации от 07 апреля 2015 года №185 «Об утверждении Порядка и условий приема в образовательные организации высшего образования, находящиеся в ведении Министерства обороны Российской Федерации» на 2022 учебный год.</text:p>
      <text:p text:style-name="Text_20_body">Училище готовит офицеров с высшим образованием по программам с полной военно - специальной подготовкой, срок обучения - 5 лет и прапорщиков со средним профессиональным образованием по программам со средней военно - специальной подготовкой, срок обучения - 2 года 10 месяцев.</text:p>
      <text:p text:style-name="Text_20_body">Правила приема и дополнительная информация об университете размещена на сайте образовательной организации.</text:p>
      <text:p text:style-name="Text_20_body">Контактная информация Тюменского высшего военно - инженерного командного училища им. Маршала инженерных войск А.И. Прошлякова:</text:p>
      <text:p text:style-name="Text_20_body">1. Телефоны приемной комиссии: 8 (3452) 42 - 08- 00 добавочный 20 -35, время (МСК+2);</text:p>
      <text:p text:style-name="Text_20_body">2. Представитель образовательной организации, ответственный секретарь приемной комиссии в 2022 году Лукомец Вячеслав Анатольевич;</text:p>
      <text:p text:style-name="Text_20_body">3. Сайт училища: <text:a xlink:type="simple" xlink:href="www.tvviku.mil.ru" office:name=""><text:span text:style-name="Definition">www.tvviku.mil.ru</text:span></text:a></text:p>
      <text:p text:style-name="Text_20_body"><text:line-break/></text:p>
      <text:p text:style-name="Text_20_body">Адрес страницы: <text:a xlink:type="simple" xlink:href="http://bogorodskoe.mos.ru/security_and_law_and_order/bezopasnost/detail/10724285.html" office:name=""><text:span text:style-name="Definition">http://bogorodskoe.mos.ru/security_and_law_and_order/bezopasnost/detail/1072428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5:26:59Z</meta:creation-date>
    <dc:date>2023-08-17T15:26:59Z</dc:date>
  </office:meta>
</office:document-meta>
</file>