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об-отборе-и-приеме-на-обучение-в-новосибрское-высшее-военное-командное-училище"/>ИНФОРМИРОВАНИЕ ОБ ОТБОРЕ И ПРИЕМЕ НА ОБУЧЕНИЕ В НОВОСИБРСКОЕ ВЫСШЕЕ ВОЕННОЕ КОМАНДНОЕ УЧИЛИЩЕ<text:bookmark-end text:name="информирование-об-отборе-и-приеме-на-обучение-в-новосибрское-высшее-военное-командное-училище"/></text:h>
      <text:p text:style-name="First_20_paragraph">01.04.2022</text:p>
      <text:p text:style-name="Text_20_body">Новосибирское высшее военное командное училище проводит отбор граждан, в соответствии с приказом Министра обороны Российской Федерации от 07 апреля 2015 года №185 «Об утверждении Порядка и условий приема в образовательные организации высшего образования, находящиеся в ведении Министерства обороны Российской Федерации» на 2022 учебный год.</text:p>
      <text:p text:style-name="Text_20_body">Училище осуществляет подготовку офицеров по специальностям «Применение подразделений глубинной разведки», «Применение подразделений войсковой разведки», «Применение мотострелковых подразделений».</text:p>
      <text:p text:style-name="Text_20_body">Правила приема и дополнительная информация об университете размещена на сайте образовательной организации.</text:p>
      <text:p text:style-name="Text_20_body">Контактная информация Новосибирского высшего военного командного училища:</text:p>
      <text:p text:style-name="Text_20_body">1. Телефон военно - профессионального консультационного пункта: 8 (383) 332-50-45 добавочный 20-60, время (МСК+4);</text:p>
      <text:p text:style-name="Text_20_body">2. Сайт училища: <text:a xlink:type="simple" xlink:href="www.nvvka.mil.ru" office:name=""><text:span text:style-name="Definition">www.nvvka.mil.ru</text:span></text:a>.</text:p>
      <text:p text:style-name="Text_20_body"><text:line-break/></text:p>
      <text:p text:style-name="Text_20_body">Адрес страницы: <text:a xlink:type="simple" xlink:href="http://bogorodskoe.mos.ru/security_and_law_and_order/bezopasnost/detail/10724322.html" office:name=""><text:span text:style-name="Definition">http://bogorodskoe.mos.ru/security_and_law_and_order/bezopasnost/detail/1072432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7:23:51Z</meta:creation-date>
    <dc:date>2023-05-12T17:23:51Z</dc:date>
  </office:meta>
</office:document-meta>
</file>