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ячие-линии-весенней-призывной-кампании-2022-года"/>ГОРЯЧИЕ ЛИНИИ ВЕСЕННЕЙ ПРИЗЫВНОЙ КАМПАНИИ 2022 ГОДА<text:bookmark-end text:name="горячие-линии-весенней-призывной-кампании-2022-года"/></text:h>
      <text:p text:style-name="First_20_paragraph">01.04.2022</text:p>
      <text:p text:style-name="Text_20_body">В целях достоверного информирования граждан о ходе весенней призывной кампании 2022 года и для разъяснения порядка исполнения гражданами воинской обязанности в период с 1 апреля по 15 июля 2022 года будут работать «ГОРЯЧИЕ ЛИНИИ»</text:p>
      <text:p text:style-name="Text_20_body"><text:span text:style-name="T1">ПРАВИТЕЛЬСТВО МОСКВЫ</text:span></text:p>
      <text:p text:style-name="Text_20_body">Телефон: 8 (495) 679 - 19-26</text:p>
      <text:p text:style-name="Text_20_body"><text:span text:style-name="T1">СОВЕТ РОДИТЕЛЕЙ ВОЕННОСЛУЖАЩИХ ГОРОДА МОСКВЫ</text:span></text:p>
      <text:p text:style-name="Text_20_body">Телефон: 8 (495) 676 - 97- 57</text:p>
      <text:p text:style-name="Text_20_body">Время работы «Горячей линии»:</text:p>
      <text:p text:style-name="Text_20_body">Рабочие дни 09:00 - 18:00</text:p>
      <text:p text:style-name="Text_20_body">Предвыходные и предпраздничные дни 09:00 - 17:00</text:p>
      <text:p text:style-name="Text_20_body">Обеденный перерыв 13:00- 14:00</text:p>
      <text:p text:style-name="Text_20_body"><text:line-break/></text:p>
      <text:p text:style-name="Text_20_body">Адрес страницы: <text:a xlink:type="simple" xlink:href="http://bogorodskoe.mos.ru/security_and_law_and_order/bezopasnost/detail/10724347.html" office:name=""><text:span text:style-name="Definition">http://bogorodskoe.mos.ru/security_and_law_and_order/bezopasnost/detail/1072434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55:49Z</meta:creation-date>
    <dc:date>2023-08-22T19:55:49Z</dc:date>
  </office:meta>
</office:document-meta>
</file>