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фицер-профессия-героическая"/>ОФИЦЕР – ПРОФЕССИЯ ГЕРОИЧЕСКАЯ!<text:bookmark-end text:name="офицер-профессия-героическая"/></text:h>
      <text:p text:style-name="First_20_paragraph">17.05.2022</text:p>
      <text:p text:style-name="Text_20_body"><text:span text:style-name="T1">Стань курсантом Высшего военного учебного заведения!</text:span></text:p>
      <text:p text:style-name="Text_20_body">Курсанты ВВУЗов получают бесплатное образование</text:p>
      <text:p text:style-name="Text_20_body">Во время обучения находятся на полном государственном обеспечении:</text:p>
      <text:p text:style-name="Text_20_body">жилье, питание, медицинская помощь, достойная стипендия с нарастающей ставкой в ходе обучения.</text:p>
      <text:p text:style-name="Text_20_body"><text:span text:style-name="T1">Выбери свой ВУЗ.</text:span></text:p>
      <text:p text:style-name="Text_20_body">Для этого используй сайт Министерства обороны РФ <text:span text:style-name="T2">http://mil.ru</text:span>, на котором имеется подробная информация с перечнем Высших Военных Вузов, специальностях, порядке и условиях поступления.</text:p>
      <text:p text:style-name="Text_20_body"><text:span text:style-name="T1">Выбрал - действуй!</text:span></text:p>
      <text:p text:style-name="Text_20_body">Наш военный комиссариат проводит предварительный отбор, включая медицинское освидетельствование, уровень физической подготовки психолого - профессиональной пригодности. Подай заявление в военный комиссариат г. Москвы Преображенского района.</text:p>
      <text:p text:style-name="Text_20_body"><text:span text:style-name="T1">По окончании обучения</text:span></text:p>
      <text:p text:style-name="Text_20_body">Курсантам присваивается воинское звание «лейтенант», выдается диплом государственного образца и возможность стать офицером вооруженных сил Российской Федерации.</text:p>
      <text:p text:style-name="Text_20_body"><text:span text:style-name="T1">Став офицером</text:span></text:p>
      <text:p text:style-name="Text_20_body">Возможно получение стабильной и высокой заработной платы, возможность приобретения или строительства собственного жилья за счет Министерства Обороны. Предусматривается обеспечение бесплатной медицинской помощью, льготной пенсией, гарантиями социальной защиты членов семей военнослужащих.</text:p>
      <text:p text:style-name="Text_20_body"><text:span text:style-name="T2">Обращаться по адресу:</text:span></text:p>
      <text:p text:style-name="Text_20_body"><text:span text:style-name="T2">Военный комиссариат Преображенского района, г. Москва ул. Колодезный пер. д.14, кабинет 202</text:span></text:p>
      <text:p text:style-name="Text_20_body"><text:line-break/></text:p>
      <text:p text:style-name="Text_20_body">Адрес страницы: <text:a xlink:type="simple" xlink:href="http://bogorodskoe.mos.ru/security_and_law_and_order/bezopasnost/detail/10808432.html" office:name=""><text:span text:style-name="Definition">http://bogorodskoe.mos.ru/security_and_law_and_order/bezopasnost/detail/1080843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6:06:11Z</meta:creation-date>
    <dc:date>2023-05-26T16:06:11Z</dc:date>
  </office:meta>
</office:document-meta>
</file>