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учил-высшее-или-среднее-профессиональное-образование-служи-по-контракту"/>Получил высшее или среднее профессиональное образование – служи по контракту!<text:bookmark-end text:name="получил-высшее-или-среднее-профессиональное-образование-служи-по-контракту"/></text:h>
      <text:p text:style-name="First_20_paragraph">17.05.2022</text:p>
      <text:p text:style-name="Text_20_body"><text:span text:style-name="T1">Имеешь право заменить один год службы по призыву двумя годами службы по контракту</text:span></text:p>
      <text:p text:style-name="Text_20_body">Выгодные преимущества:</text:p>
      <text:p text:style-name="Text_20_body">право выбора должности, вида и рода войск;</text:p>
      <text:p text:style-name="Text_20_body">прохождение службы в воинских частях г. Москвы и Московской области;</text:p>
      <text:p text:style-name="Text_20_body">денежное довольствие от 20000 руб., без учета дополнительных выплат;</text:p>
      <text:p text:style-name="Text_20_body">полное обеспечение вещевым имуществом.</text:p>
      <text:p text:style-name="Text_20_body">Полный социальный пакет:</text:p>
      <text:p text:style-name="Text_20_body">соблюдение регламента служебного времени;</text:p>
      <text:p text:style-name="Text_20_body">денежная компенсация за аренду жилья;</text:p>
      <text:p text:style-name="Text_20_body">ежегодный отпуск с оплатой проезда к месту отдыха и обратно;</text:p>
      <text:p text:style-name="Text_20_body">бесплатное медицинское обслуживание;</text:p>
      <text:p text:style-name="Text_20_body">возможность в перспективе получить военную ипотеку, повысить</text:p>
      <text:p text:style-name="Text_20_body">образовательный уровень, право на пенсию за выслугу лет.</text:p>
      <text:p text:style-name="Text_20_body">Военный комиссариат поможет в оперативном оформлении документов для прохождения службы.</text:p>
      <text:p text:style-name="Text_20_body">Обращаться в Военный комиссариат Преображенского района ВАО<text:line-break/>г. Москвы</text:p>
      <text:p text:style-name="Text_20_body">Адрес: ул. Колодезный пер., д. 14; кабинет 204</text:p>
      <text:p text:style-name="Text_20_body">Контактный телефон: 8 - (499)-268-36-70</text:p>
      <text:p text:style-name="Text_20_body"><text:line-break/></text:p>
      <text:p text:style-name="Text_20_body">Адрес страницы: <text:a xlink:type="simple" xlink:href="http://bogorodskoe.mos.ru/security_and_law_and_order/detail/10808747.html" office:name=""><text:span text:style-name="Definition">http://bogorodskoe.mos.ru/security_and_law_and_order/detail/1080874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6:30:42Z</meta:creation-date>
    <dc:date>2023-05-26T16:30:42Z</dc:date>
  </office:meta>
</office:document-meta>
</file>