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граждан-пребывающих-в-запасе"/>ДЛЯ ГРАЖДАН, ПРЕБЫВАЮЩИХ В ЗАПАСЕ<text:bookmark-end text:name="для-граждан-пребывающих-в-запасе"/></text:h>
      <text:p text:style-name="First_20_paragraph">16.06.2022</text:p>
      <text:p text:style-name="Text_20_body"><text:span text:style-name="T1">Служба по контракту – это не просто работа. Военнослужащий по контракту – это профессиональный защитник Родины.</text:span></text:p>
      <text:p text:style-name="Text_20_body"><text:span text:style-name="T2">Приглашаем на военную службу по контракту в воинских частях</text:span></text:p>
      <text:p text:style-name="Text_20_body"><text:span text:style-name="T3">граждан, пребывающих в запасе (от рядового до прапорщика</text:span><text:span text:style-name="T2">).</text:span></text:p>
      <text:p text:style-name="Text_20_body">Министерство обороны и государство способствует и гарантирует Вам и членам вашей семьи:</text:p>
      <text:p text:style-name="Text_20_body">Прохождение службы в Западном военном округе, в том числе в Москве и Московской обл.;</text:p>
      <text:p text:style-name="Text_20_body">Право выбора рода войск и войсковой части;</text:p>
      <text:p text:style-name="Text_20_body">Заработную плату в зависимости от выслуги лет, воинского звания и занимаемой должности от 20 000;</text:p>
      <text:p text:style-name="Text_20_body">Возможность получения служебной, а в последующем (при соответствующей выслуге лет) собственной жилой площади;</text:p>
      <text:p text:style-name="Text_20_body">Наступление пенсионного возраста раньше, чем в гражданских профессиях. Повышенную пенсию, пенсию за выслугу лет;</text:p>
      <text:p text:style-name="Text_20_body">Ежегодный отпуск с оплатой проезда к месту отдыха и обратно;</text:p>
      <text:p text:style-name="Text_20_body">Бесплатное медицинское обслуживание в ведомственных медицинских учреждениях Министерства обороны Российской Федерации;</text:p>
      <text:p text:style-name="Text_20_body">Возможность получения бесплатно второго высшего образования;</text:p>
      <text:p text:style-name="Text_20_body">Стабильность в завтрашнем дне.</text:p>
      <text:p text:style-name="Text_20_body">Обращаться в Военный комиссариат Преображенского района ВАО</text:p>
      <text:p text:style-name="Text_20_body">г. Москвы, Колодезный пер., д. 14, кабинет 204</text:p>
      <text:p text:style-name="Text_20_body">контактный телефон: 8 - (499) - 268 - 36 - 70</text:p>
      <text:p text:style-name="Text_20_body"><text:line-break/></text:p>
      <text:p text:style-name="Text_20_body">Адрес страницы: <text:a xlink:type="simple" xlink:href="http://bogorodskoe.mos.ru/security_and_law_and_order/bezopasnost/detail/10873723.html" office:name=""><text:span text:style-name="Definition">http://bogorodskoe.mos.ru/security_and_law_and_order/bezopasnost/detail/1087372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6:43Z</meta:creation-date>
    <dc:date>2023-08-22T19:56:43Z</dc:date>
  </office:meta>
</office:document-meta>
</file>