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амятка-участникам-дорожного-движения-для-пешехода"/>Памятка участникам дорожного движения (для пешехода)<text:bookmark-end text:name="памятка-участникам-дорожного-движения-для-пешехода"/></text:h>
      <text:p text:style-name="First_20_paragraph">04.07.2022</text:p>
      <text:p text:style-name="Text_20_body">Уважаемые пешеходы! Быть пешеходом — это очень ответственно. Вы должны строго соблюдать правила дорожного движения. Особенно важно уметь вести себя на улице, переходить дорогу и знать правила для пешеходов.</text:p>
      <text:list text:style-name="L1">
        <text:list-item>
          <text:p text:style-name="P1">Переходить дорогу нужно по пешеходному переходу! Лучше — на регулируемом перекрестке и только на зеленый сигнал пешеходного светофора. Но! Хотя зеленый сигнал и разрешает переход, безопасность пешеход должен обеспечить себе сам. Прежде чем перейти дорогу нужно обязательно остановиться у края проезжей части и оценить обстановку. Переходить дорогу нужно только после того, как ты убедился, что все автомашины остановились, водители видят тебя и пропускают.</text:p>
        </text:list-item>
        <text:list-item>
          <text:p text:style-name="P1">Переходить дорогу необходимо спокойным размеренным шагом.</text:p>
        </text:list-item>
        <text:list-item>
          <text:p text:style-name="P1">Не забывайте, что говорить по телефону, слушать музыку в наушниках при переходе дороги — опасно!</text:p>
        </text:list-item>
        <text:list-item>
          <text:p text:style-name="P1">Нельзя выбегать и переходить дорогу из–за арки, из–за кустов, ларьков, стоящего автомобиля и других объектов, которые ограничивают видимость проезжей части. Необходимо отойти на такое расстояние, чтобы дорога просматривалась в обе стороны.</text:p>
        </text:list-item>
        <text:list-item>
          <text:p text:style-name="P1">При переходе дороги во время дождя или снега не забывайте снять капюшон или поднять зонт так, чтобы было видно пешеходный переход и дорогу.</text:p>
        </text:list-item>
        <text:list-item>
          <text:p text:style-name="P1">Переходить дорогу необходимо только под прямым углом.</text:p>
        </text:list-item>
        <text:list-item>
          <text:p text:style-name="P1">Один из самых простых способов обезопасить себя в темное время суток — иметь на одежде специальные световозвращающие элементы. Наличие таких элементов позволит водителю транспортного средства в свете фар видеть идущего пешехода даже при отсутствии освещения на тротуаре или проезжей части дороги.</text:p>
        </text:list-item>
      </text:list>
      <text:p text:style-name="First_20_paragraph"><text:line-break/></text:p>
      <text:p text:style-name="Text_20_body">Адрес страницы: <text:a xlink:type="simple" xlink:href="http://bogorodskoe.mos.ru/security_and_law_and_order/bezopasnost/detail/11223655.html" office:name=""><text:span text:style-name="Definition">http://bogorodskoe.mos.ru/security_and_law_and_order/bezopasnost/detail/1122365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28:03Z</meta:creation-date>
    <dc:date>2023-08-22T19:28:03Z</dc:date>
  </office:meta>
</office:document-meta>
</file>