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равилам-действий-по-сигналам-оповещения"/>Памятка по правилам действий по сигналам оповещения<text:bookmark-end text:name="памятка-по-правилам-действий-по-сигналам-оповещения"/></text:h>
      <text:p text:style-name="First_20_paragraph">19.12.2022</text:p>
      <text:p text:style-name="Text_20_body"><text:a xlink:type="simple" xlink:href="/Памятка%20о%20действиях%20по%20сигналам%20оповещения.pdf" office:name=""><text:span text:style-name="Definition">Памятка по правилам действий по сигналам оповещения</text:span></text:a></text:p>
      <text:p text:style-name="Text_20_body"><text:line-break/></text:p>
      <text:p text:style-name="Text_20_body">Адрес страницы: <text:a xlink:type="simple" xlink:href="http://bogorodskoe.mos.ru/security_and_law_and_order/bezopasnost/detail/11299745.html" office:name=""><text:span text:style-name="Definition">http://bogorodskoe.mos.ru/security_and_law_and_order/bezopasnost/detail/1129974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36:32Z</meta:creation-date>
    <dc:date>2023-08-22T19:36:32Z</dc:date>
  </office:meta>
</office:document-meta>
</file>