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игналы-оповещения-го-и-порядок-действий-по-ним"/>Сигналы оповещения ГО и порядок действий по ним<text:bookmark-end text:name="сигналы-оповещения-го-и-порядок-действий-по-ним"/></text:h>
      <text:p text:style-name="First_20_paragraph">19.12.2022</text:p>
      <text:p text:style-name="Text_20_body"><text:a xlink:type="simple" xlink:href="/Памятка.pdf" office:name=""><text:span text:style-name="Definition">Сигналы оповещения ГО и порядок действий по ним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11299815.html" office:name=""><text:span text:style-name="Definition">http://bogorodskoe.mos.ru/security_and_law_and_order/bezopasnost/detail/1129981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36:29Z</meta:creation-date>
    <dc:date>2023-08-22T19:36:29Z</dc:date>
  </office:meta>
</office:document-meta>
</file>