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рошюра-наркоконтроль-предупреждает"/>Брошюра «Наркоконтроль предупреждает»<text:bookmark-end text:name="брошюра-наркоконтроль-предупреждает"/></text:h>
      <text:p text:style-name="First_20_paragraph">01.02.2023</text:p>
      <text:p text:style-name="Text_20_body"><text:a xlink:type="simple" xlink:href="/Брошюра%20Наркоконтроль%20предупреждает%202023.pdf" office:name=""><text:span text:style-name="Definition"><text:span text:style-name="T1">Брошюра "Наркоконтроль предупреждает".</text:span></text:span></text:a></text:p>
      <text:p text:style-name="Text_20_body"><text:line-break/></text:p>
      <text:p text:style-name="Text_20_body">Адрес страницы: <text:a xlink:type="simple" xlink:href="http://bogorodskoe.mos.ru/security_and_law_and_order/bezopasnost/detail/11381436.html" office:name=""><text:span text:style-name="Definition">http://bogorodskoe.mos.ru/security_and_law_and_order/bezopasnost/detail/1138143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19:07Z</meta:creation-date>
    <dc:date>2023-08-22T19:19:07Z</dc:date>
  </office:meta>
</office:document-meta>
</file>