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не-оставляйте-детей-без-присмотра"/>Не оставляйте детей без присмотра!<text:bookmark-end text:name="не-оставляйте-детей-без-присмотра"/></text:h>
      <text:p text:style-name="First_20_paragraph">07.06.2023</text:p>
      <text:p text:style-name="Text_20_body"><text:span text:style-name="T1">Главное управление МЧС России по г. Москве обращается к родителям: помните, прежде всего, именно вы в ответе за жизнь своего ребенка!</text:span></text:p>
      <text:p text:style-name="Text_20_body">Поэтому, уважаемые родители:</text:p>
      <text:p text:style-name="Text_20_body"><text:span text:style-name="T1">-</text:span> не оставляйте по возможности детей без присмотра;</text:p>
      <text:p text:style-name="Text_20_body">- контролируйте, чем они занимаются в свободное время;</text:p>
      <text:p text:style-name="Text_20_body">- чаще напоминайте ребенку об опасности игры с огнем. Нужно стремиться к тому, чтобы ребенок осознал, что спички - не игрушка, а огонь – не забава, чтобы у него сложилось впечатление о пожаре, как о тяжелом бедствии для людей;</text:p>
      <text:p text:style-name="Text_20_body">- не оставляйте на виду спички, зажигалки;</text:p>
      <text:p text:style-name="Text_20_body">- научите детей правильно пользоваться бытовыми электроприборами;</text:p>
      <text:p text:style-name="Text_20_body">- расскажите им, как правильно действовать при экстремальной ситуации, ведь очень часто у ребенка срабатывает пассивно-оборонительная реакция и место того, чтобы убежать от огня, дети прячутся, забиваются в угол;</text:p>
      <text:p text:style-name="Text_20_body">- если ваш ребенок иногда остается дома один, то обязательно напишите на листке бумаги все необходимые телефоны экстренной помощи. Они всегда должны находиться на самом видном месте. Убедитесь, что ребенок знает свой адрес;</text:p>
      <text:p text:style-name="Text_20_body">- помните, что если пожар произойдет по причине детской шалости и причинит кому-либо ущерб, то родители несут за это ответственность в установленном законом порядке.</text:p>
      <text:p text:style-name="Text_20_body">Если же возникла необходимость оставить ребенка на время одного, прежде чем уйти, проверьте, спрятаны ли спички, выключен ли газ и электроприборы.</text:p>
      <text:p text:style-name="Text_20_body"><text:span text:style-name="T1">Если вы будете выполнять эти несложные правила, беда минует ваш дом!</text:span></text:p>
      <text:p text:style-name="Text_20_body"><text:line-break/></text:p>
      <text:p text:style-name="Text_20_body">Адрес страницы: <text:a xlink:type="simple" xlink:href="http://bogorodskoe.mos.ru/security_and_law_and_order/detail/11636662.html" office:name=""><text:span text:style-name="Definition">http://bogorodskoe.mos.ru/security_and_law_and_order/detail/11636662.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07T14:22:45Z</meta:creation-date>
    <dc:date>2023-06-07T14:22:45Z</dc:date>
  </office:meta>
</office:document-meta>
</file>