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избежать-пожара-при-приготовлении-пищи"/>Как избежать пожара при приготовлении пищи<text:bookmark-end text:name="как-избежать-пожара-при-приготовлении-пищи"/></text:h>
      <text:p text:style-name="First_20_paragraph">07.06.2023</text:p>
      <text:p text:style-name="Text_20_body"><text:span text:style-name="T1">Главное управление МЧС России по г. Москве напоминает основные правила пожарной безопасности при приготовлении пищи:</text:span></text:p>
      <text:p text:style-name="Text_20_body">- не покидайте кухню, не оставляйте готовящуюся пищу без присмотра;</text:p>
      <text:p text:style-name="Text_20_body">- не включайте несколько комфорок одновременно на максимальную мощность. Это может привести к перегрузке электросети и возгоранию;</text:p>
      <text:p text:style-name="Text_20_body">- если планируете встроить плиту в кухонный гарнитур посмотрите - из каких материалов он сделан. Пластик и декоративная пленка в отделке могут воспламениться при длительном тепловом воздействии;</text:p>
      <text:p text:style-name="Text_20_body">- не держите рядом с плитой полотенца, бумагу, прихватки и другие воспламеняющиеся предметы;</text:p>
      <text:p text:style-name="Text_20_body">- не оставляйте в разогретой сковороде деревянные ложки;</text:p>
      <text:p text:style-name="Text_20_body">- наполняйте сковороду маслом не более чем на треть. Масло – горючая жидкость, способная к самовоспламенению при температуре выше 350 С. Если это произошло накройте сковороду крышкой и выключите плиту. Заливать горящее масло водой нельзя - это приведет к усилению горения;</text:p>
      <text:p text:style-name="Text_20_body">- не кладите на сковороду мокрые продукты, перед жаркой протрите их полотенцем – это предотвратит разбрызгивание масла;</text:p>
      <text:p text:style-name="Text_20_body">- постоянно контролируйте состояние розетки и провода электроплиты. При малейших признаках неисправности производите ремонт в сертифицированной мастерской.</text:p>
      <text:p text:style-name="Text_20_body"><text:span text:style-name="T1">И помните - Ваша бдительность - залог вашей безопасности!</text:span></text:p>
      <text:p text:style-name="Text_20_body"><text:line-break/></text:p>
      <text:p text:style-name="Text_20_body">Адрес страницы: <text:a xlink:type="simple" xlink:href="http://bogorodskoe.mos.ru/security_and_law_and_order/detail/11636677.html" office:name=""><text:span text:style-name="Definition">http://bogorodskoe.mos.ru/security_and_law_and_order/detail/1163667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4:23:03Z</meta:creation-date>
    <dc:date>2023-06-07T14:23:03Z</dc:date>
  </office:meta>
</office:document-meta>
</file>