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вао-гу-мчс-россии-по-г.-москве-напоминает"/>Управление по ВАО ГУ МЧС России по г. Москве напоминает!<text:bookmark-end text:name="управление-по-вао-гу-мчс-россии-по-г.-москве-напоминает"/></text:h>
      <text:p text:style-name="First_20_paragraph">25.07.2023</text:p>
      <text:p text:style-name="Text_20_body">Управление по ВАО ГУ МЧС России по г. Москве напоминает!</text:p>
      <text:p text:style-name="Text_20_body">Родители должны помнить, что оставлять детей одних очень опасно. В случае пожара ребенок не сможет самостоятельно выбраться. Помните, что спасаясь от огня и дыма, дети обычно прячутся в укромном месте. В своей беседе с ребенком не пытайтесь напугать его, вы должны объяснить, что может произойти и как этого избежать.</text:p>
      <text:p text:style-name="Text_20_body">Что делать детям, если возник пожар:</text:p>
      <text:p text:style-name="Text_20_body">- обнаружив пожар, немедленно позвонить по телефону – «101» или «112», сообщить фамилию, адрес, что и где горит;</text:p>
      <text:p text:style-name="Text_20_body">- предупредить о пожаре соседей, если необходимо, они помогут ребенку вызвать пожарных;</text:p>
      <text:p text:style-name="Text_20_body">- НЕЛЬЗЯ прятаться под кровать, в шкаф, под ванну, а постараться убежать из квартиры;</text:p>
      <text:p text:style-name="Text_20_body">- ребенку необходимо ЗНАТЬ: дым гораздо опаснее огня. В задымленном помещении – закрыть нос и рот мокрой тряпкой, лечь на пол и ползти к выходу – внизу дыма меньше;</text:p>
      <text:p text:style-name="Text_20_body">- при пожаре пользоваться лифтом запрещается. Он может отключиться;</text:p>
      <text:p text:style-name="Text_20_body">- ожидая приезда пожарных, СОХРАНЯТЬ СПОКОЙСТВИЕ!</text:p>
      <text:p text:style-name="Text_20_body">когда приедут пожарные, выполнять все их указания.</text:p>
      <text:p text:style-name="Text_20_body"><text:line-break/></text:p>
      <text:p text:style-name="Text_20_body">Адрес страницы: <text:a xlink:type="simple" xlink:href="http://bogorodskoe.mos.ru/security_and_law_and_order/bezopasnost/detail/11734511.html" office:name=""><text:span text:style-name="Definition">http://bogorodskoe.mos.ru/security_and_law_and_order/bezopasnost/detail/1173451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6T08:19:21Z</meta:creation-date>
    <dc:date>2023-07-26T08:19:21Z</dc:date>
  </office:meta>
</office:document-meta>
</file>