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при-различных-погодных-условиях"/>Что делать при различных погодных условиях<text:bookmark-end text:name="что-делать-при-различных-погодных-условиях"/></text:h>
      <text:p text:style-name="First_20_paragraph">01.08.2023</text:p>
      <text:p text:style-name="Text_20_body">Управление по ВАО ГУ МЧС России по г. Москве напоминает гражданам проявлять осторожность, во избежание опасностей, которые могут возникать из-за погодных условий.</text:p>
      <text:p text:style-name="Text_20_body">Чтобы избежать непредвиденных ситуаций, необходимо <text:span text:style-name="T1">при</text:span>держиваться следующих правил безопасности:</text:p>
      <text:p text:style-name="Text_20_body"/>
      <text:p text:style-name="Text_20_body"><text:span text:style-name="T1">При</text:span> ливне:</text:p>
      <text:p text:style-name="Text_20_body">- <text:span text:style-name="T1">при</text:span> получении информации о выпадении обильных осадков воздержитесь от поездок по городу, по возможности оставайтесь в квартире или на работе;</text:p>
      <text:p text:style-name="Text_20_body">- включите радио;</text:p>
      <text:p text:style-name="Text_20_body">- если ливень застал вас на улице, постарайтесь укрыться в зданиях, расположенных выше возможного уровня подтопления;</text:p>
      <text:p text:style-name="Text_20_body">- если ливень застал вас в личном транспорте, не пытайтесь преодолеть подтопленные участки. Медленно перестройтесь в крайний правый ряд (на обочину) и, не <text:span text:style-name="T1">при</text:span>бегая к экстренному торможению, прекратите движение. Включите аварийные огни и переждите ливень;</text:p>
      <text:p text:style-name="Text_20_body">- в случае стремительного пребывания воды покиньте транспортное средство и пройдите на возвышенный участок местности или в ближайшее здание.</text:p>
      <text:p text:style-name="Text_20_body"/>
      <text:p text:style-name="Text_20_body"><text:span text:style-name="T1">При</text:span> сильном ветре:</text:p>
      <text:p text:style-name="Text_20_body">- <text:span text:style-name="T1">при</text:span> сильном ветре следует незамедлительно убрать хозяйственные вещи со двора и балконов, закрыть окна;</text:p>
      <text:p text:style-name="Text_20_body">- машину следует поставить в гараж, <text:span text:style-name="T1">при</text:span> его отсутствии – парковать вдали от деревьев, а также слабо укреплённых конструкций;</text:p>
      <text:p text:style-name="Text_20_body">- находясь на улице, обходите рекламные щиты, шаткие строения и дома с неустойчивой кровлей. Избегайте деревьев и разнообразных сооружений повышенного риска (мостов, эстакад, трубопроводов, линий электропередачи, потенциально опасных промышленных объектов).</text:p>
      <text:p text:style-name="Text_20_body"/>
      <text:p text:style-name="Text_20_body"><text:span text:style-name="T1">При</text:span> граде:</text:p>
      <text:p text:style-name="Text_20_body">- по возможности не выходите из дома. Находясь в помещении, держитесь как можно дальше от окон. Не пользуйтесь электро<text:span text:style-name="T1">при</text:span>борами, т.к. град обычно сопровождается грозовой деятельностью;</text:p>
      <text:p text:style-name="Text_20_body">- находясь на улице, постарайтесь выбрать укрытие. Если это невозможно, защитите голову от ударов градин (<text:span text:style-name="T1">при</text:span>кройте голову руками, сумкой, одеждой);</text:p>
      <text:p text:style-name="Text_20_body">- не пытайтесь найти укрытие под деревьями, т.к. велик риск не только попадания в них молний, но и того, что крупные градины и сильный ветер могут сломать ветви деревьев;</text:p>
      <text:p text:style-name="Text_20_body">- если вы перемещаетесь на автомобиле, то прекратите движение;</text:p>
      <text:p text:style-name="Text_20_body">- находясь в автомобиле, держитесь дальше от стекол. Желательно развернуться к ним спиной (лицом к центру салона) и прикрыть глаза руками или одеждой. Если позволяют габариты салона - лучше всего лечь на пол;</text:p>
      <text:p text:style-name="Text_20_body">- если с вами оказались маленькие дети, то их необходимо закрыть своим телом, и также прикрыть глаза либо одеждой, либо рукой;</text:p>
      <text:p text:style-name="Text_20_body">- ни в коем случае не покидайте автомобиль во время града. Помните, что средняя продолжительность града составляет примерно 6 минут, и очень редко он продолжается дольше 15 минут.</text:p>
      <text:p text:style-name="Text_20_body">Основные правила безопасного поведения при <text:span text:style-name="T1">грозе</text:span>:</text:p>
      <text:p text:style-name="Text_20_body">- во время грозы основную опасность представляет удар молнии. Кроме обычной линейной (или зигзагообразной) молнии, иногда наблюдается шаровая молния - светящийся шар, плавающий в воздухе над поверхностью земли и взрывающийся при столкновении с любым твердым предметом.</text:p>
      <text:p text:style-name="Text_20_body">Молния опасна тогда, когда вслед за вспышкой следует раскат грома. В этом случае срочно примите меры предосторожности:</text:p>
      <text:p text:style-name="Text_20_body">- в квартире, доме, здании отключите все имеющиеся бытовые электроприборы;</text:p>
      <text:p text:style-name="Text_20_body">- не стойте у открытых окон и дверей, а также не касайтесь водопроводных кранов, труб;</text:p>
      <text:p text:style-name="Text_20_body">- окна в помещения должны быть закрыты, чтобы исключить попадания в них шаровой молнии.</text:p>
      <text:p text:style-name="Text_20_body">Находясь на улице, в парковой зоне или в лесу:</text:p>
      <text:p text:style-name="Text_20_body">- нельзя прятаться под высокорослыми деревьями, лучше удалиться от них на безопасное расстояние (30-40 метров). Вероятность попадания молнии в конкретное дерево прямо пропорциональна его высоте. Опасность возрастает, если поблизости уже есть деревья, ранее пораженные молнией;</text:p>
      <text:p text:style-name="Text_20_body">- на улице, постарайтесь как можно скорее укрыться в магазине или жилом доме, они имеют надежную защиту от молний, в отличие от остановок общественного транспорта;</text:p>
      <text:p text:style-name="Text_20_body">- любителям купаться или рыбачить с приближением грозы рекомендуется немедленно прекратить эти занятия и отойти подальше от водоёма;</text:p>
      <text:p text:style-name="Text_20_body">- сотовый телефон при нахождении на улице, во время грозы, лучше отключить.</text:p>
      <text:p text:style-name="Text_20_body">Зная и соблюдая эти простые правила можно избежать возникновения опасных для здоровья и жизни ситуаци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11747010.html" office:name=""><text:span text:style-name="Definition">http://bogorodskoe.mos.ru/security_and_law_and_order/bezopasnost/detail/1174701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2:34:40Z</meta:creation-date>
    <dc:date>2023-08-01T12:34:40Z</dc:date>
  </office:meta>
</office:document-meta>
</file>