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вао-гу-мчс-россии-по-г.-москве-напоминает-основной-причиной-возникновения-пожаров-является-несоблюдение-населением-элементарных-правил-пожарной-безопасности"/>Управление по ВАО ГУ МЧС России по г. Москве напоминает! Основной причиной возникновения пожаров является несоблюдение населением элементарных правил пожарной безопасности<text:bookmark-end text:name="управление-по-вао-гу-мчс-россии-по-г.-москве-напоминает-основной-причиной-возникновения-пожаров-является-несоблюдение-населением-элементарных-правил-пожарной-безопасности"/></text:h>
      <text:p text:style-name="First_20_paragraph">04.09.2023</text:p>
      <text:p text:style-name="Text_20_body">Управление по ВАО ГУ МЧС России по г. Москве напоминает!</text:p>
      <text:p text:style-name="Text_20_body">Основной причиной возникновения пожаров является несоблюдение населением элементарных правил пожарной безопасности. Условиями, способствующими распространению пожаров, являются их позднее обнаружение гражданами, отсутствие необходимых запасов воды для целей пожаротушения и неудовлетворительное противопожарное состояние строений.</text:p>
      <text:p text:style-name="Text_20_body"><text:line-break/></text:p>
      <text:p text:style-name="Text_20_body">Главным условием снижения количества пожаров в частном жилом секторе является знание элементарных правил пожарной безопасности и их безусловное соблюдение:</text:p>
      <text:p text:style-name="Text_20_body"><text:line-break/></text:p>
      <text:p text:style-name="Text_20_body">-Не оставлять детей без присмотра и не допускать шалостей детей с огнем.</text:p>
      <text:p text:style-name="Text_20_body"><text:line-break/></text:p>
      <text:p text:style-name="Text_20_body">-Не разводить огонь ближе 50-ти метров от строений и не оставлять без присмотра разведенные костры.</text:p>
      <text:p text:style-name="Text_20_body"><text:line-break/></text:p>
      <text:p text:style-name="Text_20_body">-Необходимо своевременно очищать прилегающую к жилым домам и дачным участкам территорию от опавших листьев, сухой травы и мусора.</text:p>
      <text:p text:style-name="Text_20_body"><text:line-break/></text:p>
      <text:p text:style-name="Text_20_body">-Категорически запрещается разведение костров вблизи горючего мусора, складируемого на территории участка, а также разведение костра при сильном ветре.</text:p>
      <text:p text:style-name="Text_20_body"><text:line-break/></text:p>
      <text:p text:style-name="Text_20_body">-Кроме того, не рекомендуется хранить на приусадебных и дачных участках тару с легковоспламеняющейся и горючей жидкостью, а также емкости со сжатым или сжиженным газом.</text:p>
      <text:p text:style-name="Text_20_body"><text:line-break/></text:p>
      <text:p text:style-name="Text_20_body">-Нельзя загромождать противопожарные разрывы (расстояния между соседними домами), возводя строения и размещая предметы, способные воспламениться и стать мостиком для пожара. Здесь запрещено строить сараи, хранить дрова, парковать автомобиль.</text:p>
      <text:p text:style-name="Text_20_body"><text:line-break/></text:p>
      <text:p text:style-name="Text_20_body">Из года в год большой ущерб природе наносит сжигание сухой травы на лесных полянах, прогалинах, лугах и стерни на полях (в том числе - проведение сельскохозяйственных палов), а также на земельных участках, непосредственно примыкающих к лесу, к защитным и озеленительным насаждениям, и вдоль железнодорожного полотна.</text:p>
      <text:p text:style-name="Text_20_body"><text:line-break/></text:p>
      <text:p text:style-name="Text_20_body">При обнаружении пожара или его первых признаков (дым, запах гари и др.) незамедлительно вызывайте пожарную охрану по телефонам «101» и «112».</text:p>
      <text:p text:style-name="Text_20_body">Будьте внимательны при обращении с огнем!</text:p>
      <text:p text:style-name="Text_20_body">Помните, что от ваших действий зависит ваша жизнь и жизнь ваших близких!</text:p>
      <text:p text:style-name="Text_20_body"><text:line-break/></text:p>
      <text:p text:style-name="Text_20_body">Адрес страницы: <text:a xlink:type="simple" xlink:href="http://bogorodskoe.mos.ru/security_and_law_and_order/detail/11816831.html" office:name=""><text:span text:style-name="Definition">http://bogorodskoe.mos.ru/security_and_law_and_order/detail/1181683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9T12:28:59Z</meta:creation-date>
    <dc:date>2023-12-29T12:28:59Z</dc:date>
  </office:meta>
</office:document-meta>
</file>