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к-вести-себя-при-пожаре-в-общественном-месте"/>Как вести себя при пожаре в общественном месте?<text:bookmark-end text:name="как-вести-себя-при-пожаре-в-общественном-месте"/></text:h>
      <text:p text:style-name="First_20_paragraph">07.09.2023</text:p>
      <text:p text:style-name="Text_20_body">По правилам пожарной безопасности в любом помещении должно быть два или больше выходов с разных сторон. Обязательно узнайте, где они находятся в вашем офисе / общественном месте. Некоторые из этих дверей в обычное время могут быть закрытыми, но тогда сотрудники должны знать, где хранится ключ. Также в каждой организации есть сотрудник, отвечающий за пожарную безопасность. Естественно, если организация большая, ответственных несколько. Они проходят инструктаж и в случае пожара должны организовать тушение или безопасную эвакуацию сотрудников и посетителей. Но и каждому работнику не помешает знать пути отхода и средства тушения.</text:p>
      <text:p text:style-name="Text_20_body">Обязательно:</text:p>
      <text:p text:style-name="Text_20_body">- В любом общественном месте запоминайте путь к выходу.</text:p>
      <text:p text:style-name="Text_20_body">- В любом общественном месте есть план эвакуации в случае пожара. На нём указаны все направления и пути возможной эвакуации, расположение лестниц, запасных выходов и телефонов.</text:p>
      <text:p text:style-name="Text_20_body">- Светильники зелёного цвета в коридорах и на лестничных клетках - это лампы аварийного освещения при эвакуации.</text:p>
      <text:p text:style-name="Text_20_body">- Если вы чувствуете запах дыма или слышите крики «Пожар!», сохраняйте спокойствие.</text:p>
      <text:p text:style-name="Text_20_body">- Оглянитесь и оцените обстановку: если рядом есть телефон или кнопка пожарной сигнализации быстро сообщите в пожарную охрану.</text:p>
      <text:p text:style-name="Text_20_body">- В темноте и/или если помещение заполняется дымом, двигайтесь к выходу, держась за стены и поручни. Дышите через влажный носовой платок или рукав.</text:p>
      <text:p text:style-name="Text_20_body">- В многоэтажном здании не пытайтесь вызвать лифт - спускайтесь по лестнице. Электричество при тушении пожара выключат и лифты остановятся.</text:p>
      <text:p text:style-name="Text_20_body">- Не прыгайте в окно с большой высоты. Если нельзя попасть наружу обычным путём отступите в помещение, где дыма меньше. В большом помещении могут быть места, удалённые от очага возгорания, где можно переждать, пока не прибудет помощь.</text:p>
      <text:p text:style-name="Text_20_body">- Если вы покидаете помещение, то обязательно закрывайте за собой двери (не на ключ!).</text:p>
      <text:p text:style-name="Text_20_body">Успокойтесь и убедитесь в своей безопасности. Через окно подавайте признаки жизни: размахивайте шарфом, одеждой, светите телефоном, фонариком. Кричите проходящим прохожим. Держите детей рядом с собой, обязательно укрыв дыхательные пути платком.</text:p>
      <text:p text:style-name="Text_20_body">Все это позволит пожарным обнаружить вас и спасти жизнь!</text:p>
      <text:p text:style-name="Text_20_body">При обнаружении пожара или его первых признаков (дым, запах гари и др.) незамедлительно вызывайте пожарную охрану по телефону «101».</text:p>
      <text:p text:style-name="Text_20_body"><text:line-break/></text:p>
      <text:p text:style-name="Text_20_body">Адрес страницы: <text:a xlink:type="simple" xlink:href="http://bogorodskoe.mos.ru/security_and_law_and_order/bezopasnost/detail/11818288.html" office:name=""><text:span text:style-name="Definition">http://bogorodskoe.mos.ru/security_and_law_and_order/bezopasnost/detail/11818288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0T11:22:50Z</meta:creation-date>
    <dc:date>2023-09-10T11:22:50Z</dc:date>
  </office:meta>
</office:document-meta>
</file>