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по-детской-безопасности"/>Памятка по детской безопасности<text:bookmark-end text:name="памятка-по-детской-безопасности"/></text:h>
      <text:p text:style-name="First_20_paragraph">14.09.2023</text:p>
      <text:p text:style-name="Text_20_body">Уважаемые родители! Давайте следовать урокам пожарной безопасности и обучать наших детей быть внимательными и осторожными. Помните: подобные уроки должны начинаться с самого раннего детства. Не забывайте: гораздо легче предотвратить пожар, чем его потушить. Простые меры предосторожности помогут вам обезопасить себя и своих детей.</text:p>
      <text:p text:style-name="Text_20_body">Уважаемый родители!</text:p>
      <text:p text:style-name="Text_20_body">- Проработайте с ребенком вопросы соблюдения правил безопасности в быту, а именно использование в ваше отсутствие бытовых электроприборов и газового оборудования;</text:p>
      <text:p text:style-name="Text_20_body">- храните спички и зажигалки в недоступном и незаметно для детей месте, желательно в запертом на ключ ящике;</text:p>
      <text:p text:style-name="Text_20_body">- научите детей говорить вам, когда они находят спичку или зажигалку;</text:p>
      <text:p text:style-name="Text_20_body">- когда ребенок проявляет любопытство к огню или играет с огнем, объясните ему спокойно и твердо, что спички и зажигалки – это предметы для взрослых, с которыми надо быть осторожными;</text:p>
      <text:p text:style-name="Text_20_body">- никогда не используйте спички и зажигалки для развлечения. Дети могут начать подражать вам!</text:p>
      <text:p text:style-name="Text_20_body">Как можно чаще беседуйте с детьми о мерах пожарной безопасности!</text:p>
      <text:p text:style-name="Text_20_body">Первое, с чего начать: что же делать, если произошёл пожар, а родителей рядом нет?</text:p>
      <text:p text:style-name="Text_20_body">1. Без паники! Не притрагивайся к огню!</text:p>
      <text:p text:style-name="Text_20_body">2. Если взрослых нет дома, выйти из квартиры и обратиться за помощью к соседям!</text:p>
      <text:p text:style-name="Text_20_body">3. Если квартира заперта, не волнуйся, всегда помни телефоны вызова пожарной охраны - 101 и 112. В случае пожара набери, назвав себя, свой полный адрес и что случилось.</text:p>
      <text:p text:style-name="Text_20_body">4. Использовать лифт – ЗАПРЕЩЕНО! Используй лестницу!</text:p>
      <text:p text:style-name="Text_20_body">Самое опасное при пожаре – ДЫМ! Чтобы не задохнуться при пожаре, следует дышать через мокрую марлю и ползти к выходу, не поднимаясь на ноги.</text:p>
      <text:p text:style-name="Text_20_body"><text:line-break/></text:p>
      <text:p text:style-name="Text_20_body">Адрес страницы: <text:a xlink:type="simple" xlink:href="http://bogorodskoe.mos.ru/security_and_law_and_order/detail/11838606.html" office:name=""><text:span text:style-name="Definition">http://bogorodskoe.mos.ru/security_and_law_and_order/detail/11838606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6T09:18:34Z</meta:creation-date>
    <dc:date>2023-09-26T09:18:34Z</dc:date>
  </office:meta>
</office:document-meta>
</file>