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пожарной-безопасности-при-пользовании-электронагревательными-приборами"/>Правила пожарной безопасности при пользовании электронагревательными приборами<text:bookmark-end text:name="правила-пожарной-безопасности-при-пользовании-электронагревательными-приборами"/></text:h>
      <text:p text:style-name="First_20_paragraph">18.09.2023</text:p>
      <text:p text:style-name="Text_20_body">Управление по ВАО ГУ МЧС России по г. Москве напоминает правила пожарной безопасности при пользовании электронагревательными приборами</text:p>
      <text:p text:style-name="Text_20_body">С наступлением более холодной погоды повышается риск возникновения пожаров из-за неправильной эксплуатации электронагревательных приборов. Важно помнить о мерах безопасности при обращении с обогревательными приборами, поэтому знание простых правил позволит обезопасить себя и свою семью, а также сохранить Ваш домашний очаг.</text:p>
      <text:p text:style-name="Text_20_body">Обогреватель нужно устанавливать на огнестойкой подставке. Он должен быть исправным, не кустарного производства, желательно с системой аварийного выключения (на случай его перегрева или падения).</text:p>
      <text:p text:style-name="Text_20_body">При включении обогревателей старайтесь не использовать удлинители. В противном случае убедитесь, что расчетная (номинальная) мощность удлинителя не меньше мощности электроприбора. Следите за целостностью и исправностью розеток, вилок и электрошнуров, и не допускайте одновременного включения в электросеть нескольких мощных потребителей электроэнергии (электроплита, электрокамин, чайник и др.), вызывающих перегрузку электросети. Также не пропускайте провод от обогревателя под коврами и через дверные пороги, это может привести к его перетиранию.</text:p>
      <text:p text:style-name="Text_20_body">Никогда не оставляйте включенным электрообогреватель на ночь, тем более рядом с постелью или другими горючими предметами интерьера.</text:p>
      <text:p text:style-name="Text_20_body">При эксплуатации электронагревательных и отопительных приборов:</text:p>
      <text:p text:style-name="Text_20_body">- не пользуйтесь поврежденными розетками, выключателями и другими электроустановочными приборами;</text:p>
      <text:p text:style-name="Text_20_body">- не включайте в одну розетку одновременно несколько электроприборов;</text:p>
      <text:p text:style-name="Text_20_body">- не пользуйтесь утюгами, электроплитками, электрочайниками и другими электронагревательными приборами, не имеющими устройств тепловой защиты, без подставок из негорючих теплоизоляционных материалов, исключающих опасность возникновения пожара;</text:p>
      <text:p text:style-name="Text_20_body">- не применяйте для обогрева нестандартные (самодельные) электронагревательные приборы;</text:p>
      <text:p text:style-name="Text_20_body">- не используйте некалиброванные плавкие вставки (жучки) или другие самодельные аппараты от перегрузки и короткого замыкания;</text:p>
      <text:p text:style-name="Text_20_body">- не эксплуатируйте электронагревательные приборы при отсутствии или неисправности терморегуляторов, предусмотренных конструкцией.</text:p>
      <text:p text:style-name="Text_20_body">Не выполнение правил пожарной безопасности влечет административную ответственность, а при возникновении пожара административную и уголовную ответственность.</text:p>
      <text:p text:style-name="Text_20_body"><text:line-break/></text:p>
      <text:p text:style-name="Text_20_body">Адрес страницы: <text:a xlink:type="simple" xlink:href="http://bogorodskoe.mos.ru/security_and_law_and_order/detail/11838623.html" office:name=""><text:span text:style-name="Definition">http://bogorodskoe.mos.ru/security_and_law_and_order/detail/1183862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9T02:11:01Z</meta:creation-date>
    <dc:date>2024-11-29T02:11:01Z</dc:date>
  </office:meta>
</office:document-meta>
</file>