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при-пожаре-в-лифте"/>Что делать при пожаре в лифте<text:bookmark-end text:name="что-делать-при-пожаре-в-лифте"/></text:h>
      <text:p text:style-name="First_20_paragraph">21.09.2023</text:p>
      <text:p text:style-name="Text_20_body">Лифты - сложные технические устройст<text:span text:style-name="T1">в</text:span>а по<text:span text:style-name="T1">в</text:span>ышенной опасности, и нарушение пра<text:span text:style-name="T1">в</text:span>ил <text:span text:style-name="T1">пожар</text:span>ной безопасности при пользо<text:span text:style-name="T1">в</text:span>ании лифтом может обернуться серьезными проблемами.</text:p>
      <text:p text:style-name="Text_20_body"><text:line-break/></text:p>
      <text:p text:style-name="Text_20_body">Конструкция лифта предусматри<text:span text:style-name="T1">в</text:span>ает электропро<text:span text:style-name="T1">в</text:span>одку, наличие горюче-смазочных материалов. Кроме того, двери лифта работают автоматически и не всегда есть возможность самостоятельно эвакуироваться из лифтовой кабины.</text:p>
      <text:p text:style-name="Text_20_body"><text:line-break/></text:p>
      <text:p text:style-name="Text_20_body">Поэтому обращаем ваше внимание на правила, которые нужно соблюдать неукоснительно:</text:p>
      <text:p text:style-name="Text_20_body">- В <text:span text:style-name="T1">лифте</text:span> нельзя курить! Как известно, к пожару порой приводит не только не до конца погашенный окурок, но и попавший на горючие материалы нагретый пепел. Задымление в <text:span text:style-name="T1">лифте</text:span> и лифтовой шахте приводит к быстрой нехватке кислорода и потере сознания.</text:p>
      <text:p text:style-name="Text_20_body">- Нельзя перевозить горюче-смазочные материалы в открытой таре.</text:p>
      <text:p text:style-name="Text_20_body">- Ни в коем случае нельзя пытаться удерживать двери лифта вручную, проявляя псевдовежливость. Подобное поведение грозит не только возможным травмированием (прежде всего тех, кого "подождали" - им придется вбегать в зажимающие створки), но и нарушением работы электрооборудования, в том числе замыканием.</text:p>
      <text:p text:style-name="Text_20_body">- Нельзя допускать детских шалостей с лифтом. К счастью, времена, когда подростки поджигали пластиковые кнопки лифтов, уходят в прошлое, но все еще остаются случаи даже разведения в лифтах костров!</text:p>
      <text:p text:style-name="Text_20_body">- Не складируйте рядом с лифтом и путями эвакуации никаких бытовых предметов - в минуты опасности "приготовленные на потом" шкафы и полки могут привести к беде, блокировав проходы.</text:p>
      <text:p text:style-name="Text_20_body">- Пользоваться лифтом при пожаре в здании строго запрещено!</text:p>
      <text:p text:style-name="Text_20_body">- Памятки, которые расположены в лифтах и рядом с ними, содержат номера телефонов на случай, если вам нужно перевозить крупногабаритное оборудование. Не пренебрегайте ими: находящийся рядом специалист при необходимости вовремя отключит лифт и створки можно будет открыть вручную.</text:p>
      <text:p text:style-name="Text_20_body"><text:line-break/></text:p>
      <text:p text:style-name="Text_20_body">При малейших признака возгорания в <text:span text:style-name="T1">лифте</text:span> немедленно нажимайте кнопку "Вызов" и сообщайте о случившемся диспетчеру. Закройте рот и нос тканью, желательно мокрой (намочите любыми подручными средствами!), и ждите помощь.</text:p>
      <text:p text:style-name="Text_20_body"><text:line-break/></text:p>
      <text:p text:style-name="Text_20_body">Маленький очаг возгорания, находящийся в самом <text:span text:style-name="T1">лифте</text:span>, нужно начать тушить подручными средствами - затоптать ногами, накрыть натуральной (не синтетической!) тканью.</text:p>
      <text:p text:style-name="Text_20_body"><text:line-break/></text:p>
      <text:p text:style-name="Text_20_body">Выбираться из лифта, остановившегося между этажами, очень рискованно. Пытаться раздвинуть створки лифта можно только в крайнем случае и только после того как лифт остановился на одном из этажей.</text:p>
      <text:p text:style-name="Text_20_body"><text:line-break/></text:p>
      <text:p text:style-name="Text_20_body">Управление по ВАО ГУ МЧС России по г. Москве напоминает: в случае обнаружения возгорания немедленно звоните по номеру "101"!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bezopasnost/detail/11844622.html" office:name=""><text:span text:style-name="Definition">http://bogorodskoe.mos.ru/security_and_law_and_order/bezopasnost/detail/1184462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09:07:29Z</meta:creation-date>
    <dc:date>2023-09-22T09:07:29Z</dc:date>
  </office:meta>
</office:document-meta>
</file>