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чс-по-вао-напоминает-правила-пожарной-безопасности-на-кухне"/>МЧС по ВАО напоминает: правила пожарной безопасности на кухне<text:bookmark-end text:name="мчс-по-вао-напоминает-правила-пожарной-безопасности-на-кухне"/></text:h>
      <text:p text:style-name="First_20_paragraph">12.02.2024</text:p>
      <text:p text:style-name="Text_20_body">Кухня – самое популярное место в любом доме. Как правило, на кухне мы не только готовим пищу и едим ее, но и собираемся всей семьей для общения. Современные технологии делают приготовление пищи простым и безопасным, но мы зачастую забываем, что кухня все равно остается самым опасным местом в нашем доме, по причине наличия открытого огня, горячих поверхностей и кипящих жидкостей.</text:p>
      <text:p text:style-name="Text_20_body"><text:line-break/></text:p>
      <text:p text:style-name="Text_20_body">Чтобы приготовление пищи не привело к возникновению пожара, не забывайте об элементарных правилах пожарной безопасности.</text:p>
      <text:p text:style-name="Text_20_body"><text:line-break/></text:p>
      <text:p text:style-name="Text_20_body">- Крючки для полотенец, прихваток должны находиться подальше от плиты. Старайтесь держать подальше все, что может загореться: полотенца, прихватки, бумажные пакеты и коробки.</text:p>
      <text:p text:style-name="Text_20_body">- Если плита стоит у окна, обязательно во время готовки отодвиньте занавески - масло на сковороде может загореться и огонь перекинется на них.</text:p>
      <text:p text:style-name="Text_20_body">- Обязательно удаляйте с плиты и кухонного стола весь нечаянно пролитый жир. Кулинарный жир, подсолнечное масло легко воспламеняются и мгновенно разгораются.</text:p>
      <text:p text:style-name="Text_20_body">- Электрические провода на кухне должны быть обязательно сухими, чистыми (вода и жир разрушают изоляцию), проложены как можно дальше от нагревающихся поверхностей и вне пределов досягаемости детей.</text:p>
      <text:p text:style-name="Text_20_body">- Не пользуйтесь на кухне аэрозолями - они могут вспыхнуть даже на значительном расстоянии от плиты. Не держите на кухне растворители, средства от насекомых, краски в аэрозольных упаковках.</text:p>
      <text:p text:style-name="Text_20_body">- Если масло загорелось в сковороде, закройте ее крышкой. Ни в коем случае не заливайте сковороду водой – горящее масло разлетится по всей кухне и начнется настоящий пожар. Не пытайтесь перенести горящую сковороду в мойку.</text:p>
      <text:p text:style-name="Text_20_body">- Для тушения очагов горения на кухне держите под рукой крышку, пищевую соду, огнетушитель. В качестве подручных средств тушения может пригодиться земля из цветочных горшков, банка с водой, мокрое полотенце.</text:p>
      <text:p text:style-name="Text_20_body"><text:line-break/></text:p>
      <text:p text:style-name="Text_20_body">Управление по ВАО ГУ МЧС России напоминает: при обнаружении возгорания незамедлительно сообщайте об этом в пожарно-спасательную службу по телефону «101».</text:p>
      <text:p text:style-name="Text_20_body"><text:line-break/></text:p>
      <text:p text:style-name="Text_20_body">Адрес страницы: <text:a xlink:type="simple" xlink:href="http://bogorodskoe.mos.ru/security_and_law_and_order/bezopasnost/detail/12160272.html" office:name=""><text:span text:style-name="Definition">http://bogorodskoe.mos.ru/security_and_law_and_order/bezopasnost/detail/1216027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2T20:12:18Z</meta:creation-date>
    <dc:date>2024-12-02T20:12:18Z</dc:date>
  </office:meta>
</office:document-meta>
</file>