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зопасность-в-грозу"/>Безопасность в грозу<text:bookmark-end text:name="безопасность-в-грозу"/></text:h>
      <text:p text:style-name="First_20_paragraph">23.04.2024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security_and_law_and_order/detail/12336000.html" office:name=""><text:span text:style-name="Definition">http://bogorodskoe.mos.ru/security_and_law_and_order/detail/12336000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1T07:52:13Z</meta:creation-date>
    <dc:date>2024-05-01T07:52:13Z</dc:date>
  </office:meta>
</office:document-meta>
</file>