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-оставляйте-в-розетке-зарядное-устройство-для-телефона"/>Не оставляйте в розетке зарядное устройство для телефона<text:bookmark-end text:name="не-оставляйте-в-розетке-зарядное-устройство-для-телефона"/></text:h>
      <text:p text:style-name="First_20_paragraph">04.10.2024</text:p>
      <text:p text:style-name="Text_20_body"><text:line-break/></text:p>
      <text:p text:style-name="Text_20_body">Адрес страницы: <text:a xlink:type="simple" xlink:href="http://bogorodskoe.mos.ru/security_and_law_and_order/detail/12596690.html" office:name=""><text:span text:style-name="Definition">http://bogorodskoe.mos.ru/security_and_law_and_order/detail/1259669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19:40:40Z</meta:creation-date>
    <dc:date>2024-11-28T19:40:40Z</dc:date>
  </office:meta>
</office:document-meta>
</file>