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об-освобождении-от-наказания-в-связи-с-прохождением-военной-службы-в-период-мобилизации-военного-положения-или-в-военное-время"/>Прокурор Восточного административного округа города Москвы разъясняет об освобождении от наказания в связи с прохождением военной службы в период мобилизации, военного положения или в военное время<text:bookmark-end text:name="прокурор-восточного-административного-округа-города-москвы-разъясняет-об-освобождении-от-наказания-в-связи-с-прохождением-военной-службы-в-период-мобилизации-военного-положения-или-в-военное-время"/></text:h>
      <text:p text:style-name="First_20_paragraph">19.12.2024</text:p>
      <text:p text:style-name="Text_20_body">Статьями 78.1 УК РФ и 28.2 УПК РФ предусмотрен механизм освобождения от уголовной ответственности, наказания и механизм погашения судимости для мобилизованных и контрактников.</text:p>
      <text:p text:style-name="Text_20_body">Исключением является – совершение следующих преступлений (против половой неприкосновенности несовершеннолетних, предусмотренные п. «а» ч. 3, п. «б» ч. 4, ч. 5 ст. 131, п. «а» ч. 3, п. «б» ч. 4, ч. 5 ст. 132, ч. 3 — 6 ст. 134 или ч. 3 — 5 ст. 135 УК РФ, либо хотя бы одного из преступлений, предусмотренных статьями 189, 200.1, 205 — 205.5, 206, 208 — 211, п. «б» ч. 2 ст. 215.4, ст. 217.1, 220, 221, 226.1, 229.1, 274.1, 275, 275.1, 276 — 280.2, 280.4, 281 — 281.3, 282.1 — 282.3, 283 — 283.2, 284, ч. 2 ст. 322.1, ст. 355, 359 — 361 УК РФ).</text:p>
      <text:p text:style-name="Text_20_body">Предварительное следствие в отношении подозреваемых (обвиняемых) приостанавливается на основании ходатайства командования воинской части (учреждения). Мобилизованный (контрактник) освобождается от уголовной ответственности (уголовное преследование прекращается), наказания, судимость в отношении него погашается со дня: награждения государственной наградой, полученной в период военной службы; увольнения с военной службы по отдельным основаниям.</text:p>
      <text:p text:style-name="Text_20_body">Подозреваемый (обвиняемый) может отказаться от прекращения уголовного преследования. В таком случае производство по уголовному делу продолжается в обычном порядке.</text:p>
      <text:p text:style-name="Text_20_body"><text:line-break/></text:p>
      <text:p text:style-name="Text_20_body">Адрес страницы: <text:a xlink:type="simple" xlink:href="http://bogorodskoe.mos.ru/security_and_law_and_order/detail/12728313.html" office:name=""><text:span text:style-name="Definition">http://bogorodskoe.mos.ru/security_and_law_and_order/detail/1272831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11:40:28Z</meta:creation-date>
    <dc:date>2025-05-14T11:40:28Z</dc:date>
  </office:meta>
</office:document-meta>
</file>