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конституционный-суд-рф-запретил-применять-сроки-исковой-давности-к-искам-прокуроров-об-обращении-коррупционного-имущества-в-доход-государства"/>Прокурор Восточного административного округа города Москвы разъясняет, Конституционный Суд РФ запретил применять сроки исковой давности к искам прокуроров об обращении коррупционного имущества в доход государства<text:bookmark-end text:name="прокурор-восточного-административного-округа-города-москвы-разъясняет-конституционный-суд-рф-запретил-применять-сроки-исковой-давности-к-искам-прокуроров-об-обращении-коррупционного-имущества-в-доход-государства"/></text:h>
      <text:p text:style-name="First_20_paragraph">10.02.2025</text:p>
      <text:p text:style-name="Text_20_body">Взаимосвязанные статьи 195, 196, пункт 1 статьи 197, пункт 1 и абзац второй пункта 2 статьи 200, абзац второй статьи 208 ГК РФ <text:span text:style-name="T1">признаны не соответствующими</text:span> Конституции и ее статьям в той мере, в какой судебное толкование позволяет рассматривать установленные ими общие трехлетний и десятилетний сроки исковой давности и правила их течения в качестве распространяющихся на требования прокуроров об обращении в доход РФ имущества как приобретенного вследствие нарушения лицом, занимающим или занимавшим публично значимую должность, требований и запретов, направленных на предотвращение коррупции, что не позволяет обеспечить учет особенностей деяний, в связи с которыми возникают основания для таких требований. Это касается в том числе и имущества, в которое первоначально приобретенное посредством коррупции имущество было частично или полностью превращено или преобразовано.</text:p>
      <text:p text:style-name="Text_20_body"><text:span text:style-name="T2">Срок,</text:span> ограничивающий возможность подачи прокурором искового заявления с требованиями об обращении в доход государства такого имущества, <text:span text:style-name="T2">считается неустановленным.</text:span></text:p>
      <text:p text:style-name="Text_20_body">В случае установления федеральным законодателем срока (сроков) давности для требований прокурора об обращении коррупционного имущества в доход государства законодателю необходимо:</text:p>
      <text:p text:style-name="Text_20_body">· установить сроки, существенно превышающие уже имеющиеся сроки давности (три и десять лет);</text:p>
      <text:p text:style-name="Text_20_body">· определить начало течения этих сроков (этого срока) со дня выявления прокурором фактов нарушения антикоррупционных требований и запретов и приобретения имущества вследствие этих нарушений;</text:p>
      <text:p text:style-name="Text_20_body">· закрепить иные специальные правила течения срока давности и др.</text:p>
      <text:p text:style-name="Text_20_body">· не должно допускаться применение такого срока (сроков) в случае противодействия ответчика выявлению прокурором обстоятельств нарушения антикоррупционных требований и запретов и формированию доказательственной базы для обращения в суд с исковым заявлением.</text:p>
      <text:p text:style-name="Text_20_body">Изложенное относится только к исковым заявлениям прокуроров, содержащим требования об обращении в доход РФ коррупционного имущества, и не может быть автоматически распространен на решение вопроса о применимости или неприменимости исковой давности к иным исковым заявлениям прокуроров, направленным на передачу имущества публично-правовым образованиям или признание их права на имущество, в том числе основанным на нарушении порядка приватизации. (Постановление КС от 31.10.2024 № 49-П).</text:p>
      <text:p text:style-name="Text_20_body"><text:line-break/></text:p>
      <text:p text:style-name="Text_20_body">Адрес страницы: <text:a xlink:type="simple" xlink:href="http://bogorodskoe.mos.ru/security_and_law_and_order/bezopasnost/detail/12798721.html" office:name=""><text:span text:style-name="Definition">http://bogorodskoe.mos.ru/security_and_law_and_order/bezopasnost/detail/1279872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19:33Z</meta:creation-date>
    <dc:date>2025-02-10T06:19:33Z</dc:date>
  </office:meta>
</office:document-meta>
</file>