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курор-восточного-административного-округа-города-москвы-разъясняет-увеличены-размеры-штрафов-за-продажу-несовершеннолетним-табачной-продукции"/>Прокурор Восточного административного округа города Москвы разъясняет, увеличены размеры штрафов за продажу несовершеннолетним табачной продукции<text:bookmark-end text:name="прокурор-восточного-административного-округа-города-москвы-разъясняет-увеличены-размеры-штрафов-за-продажу-несовершеннолетним-табачной-продукции"/></text:h>
      <text:p text:style-name="First_20_paragraph">10.02.2025</text:p>
      <text:p text:style-name="Text_20_body"><text:span text:style-name="T1">Федеральным законом от 03.02.2025 № 1-ФЗ внесены изменения в Кодекс Российской Федерации об административных правонарушениях"</text:span></text:p>
      <text:p text:style-name="Text_20_body">Так, продажа несовершеннолетнему табачной продукции, табачных изделий, никотинсодержащей продукции или сырья для их производства, кальянов, устройств для потребления никотинсодержащей продукции, если это действие не содержит признаков уголовно наказуемого деяния, повлечет наложение административного штрафа на граждан в размере от 200 тысяч до 300 тысяч рублей; на должностных лиц - от 500 тысяч до 700 тысяч рублей; на юрлиц - от 1 миллиона 500 тысяч до 2 миллионов рублей.</text:p>
      <text:p text:style-name="Text_20_body">Оптовая или розничная продажа насвая, пищевой никотинсодержащей продукции или никотинсодержащей продукции, предназначенной для жевания, сосания или нюханья, табака сосательного (снюса), за исключением случаев, предусмотренных частью 3 статьи 14.53 КоАП РФ, повлечет наложение штрафа на граждан в размере от 150 тысяч до 200 тысяч рублей; на должностных лиц - от 300 тысяч до 500 тысяч рублей; на юрлиц - от 1 миллиона до 1 миллиона 500 тысяч рублей.</text:p>
      <text:p text:style-name="Text_20_body">Кроме того, несоблюдение ограничений и (или) нарушение запретов в сфере розничной торговли табачными изделиями, табачной продукцией, никотинсодержащей продукцией и сырьем для их производства, кальянами, устройствами для потребления никотинсодержащей продукции, за исключением случаев, предусмотренных частью 4 статьи 15.12 КоАП РФ, повлечет наложение штрафа на граждан в размере от 10 тысяч до 20 тысяч рублей; на должностных лиц - от 30 тысяч до 50 тысяч рублей; на юрлиц - от 90 тысяч до 120 тысяч рублей. Также введена ответственность за повторное совершение данного правонарушения.</text:p>
      <text:p text:style-name="Text_20_body">Также усилена административная ответственность за производство алкогольной продукции либо производство, ввод в оборот табачных изделий, табачной или никотинсодержащей продукции без маркировки и (или) нанесения информации, предусмотренной законодательством, с нарушением порядка маркировки и (или) нанесения информации, а также за оборот алкогольной продукции или табачных изделий, табачной или никотинсодержащей продукции без маркировки и (или) нанесения информации, предусмотренной законодательством, в случае, если такая маркировка и (или) нанесение такой информации обязательны.</text:p>
      <text:p text:style-name="Text_20_body"><text:line-break/></text:p>
      <text:p text:style-name="Text_20_body">Адрес страницы: <text:a xlink:type="simple" xlink:href="http://bogorodskoe.mos.ru/security_and_law_and_order/detail/12798728.html" office:name=""><text:span text:style-name="Definition">http://bogorodskoe.mos.ru/security_and_law_and_order/detail/12798728.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2-10T06:38:49Z</meta:creation-date>
    <dc:date>2025-02-10T06:38:49Z</dc:date>
  </office:meta>
</office:document-meta>
</file>