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жарная-безопасность-взрослых-в-квартире"/>Пожарная безопасность взрослых в квартире<text:bookmark-end text:name="пожарная-безопасность-взрослых-в-квартире"/></text:h>
      <text:p text:style-name="First_20_paragraph">27.03.2025</text:p>
      <text:p text:style-name="Text_20_body"><text:line-break/></text:p>
      <text:p text:style-name="Text_20_body">Адрес страницы: <text:a xlink:type="simple" xlink:href="http://bogorodskoe.mos.ru/security_and_law_and_order/detail/12879920.html" office:name=""><text:span text:style-name="Definition">http://bogorodskoe.mos.ru/security_and_law_and_order/detail/1287992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8T00:18:58Z</meta:creation-date>
    <dc:date>2025-03-28T00:18:58Z</dc:date>
  </office:meta>
</office:document-meta>
</file>