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савтоинспекция-рекомендует-пешеходу"/>Госавтоинспекция рекомендует пешеходу<text:bookmark-end text:name="госавтоинспекция-рекомендует-пешеходу"/></text:h>
      <text:p text:style-name="First_20_paragraph">20.06.2016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security_and_law_and_order/detail/3189132.html" office:name=""><text:span text:style-name="Definition">http://bogorodskoe.mos.ru/security_and_law_and_order/detail/318913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4T23:23:39Z</meta:creation-date>
    <dc:date>2023-07-04T23:23:39Z</dc:date>
  </office:meta>
</office:document-meta>
</file>