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мероприятий-по-реализации-стратегии-противодействия-экстремизму-до-2025-года-в-вао"/>План мероприятий по реализации Стратегии противодействия экстремизму до 2025 года в ВАО<text:bookmark-end text:name="план-мероприятий-по-реализации-стратегии-противодействия-экстремизму-до-2025-года-в-вао"/></text:h>
      <text:p text:style-name="First_20_paragraph">01.12.2016</text:p>
      <text:p text:style-name="Text_20_body"><text:a xlink:type="simple" xlink:href="/your-safety/План%20стратегии.pdf" office:name=""><text:span text:style-name="Definition">План мероприятий по реализации Стратегии противодействия экстремизму до 2025 года в ВАО</text:span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security_and_law_and_order/bezopasnost/detail/4331469.html" office:name=""><text:span text:style-name="Definition">http://bogorodskoe.mos.ru/security_and_law_and_order/bezopasnost/detail/4331469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9:11:51Z</meta:creation-date>
    <dc:date>2023-08-22T19:11:51Z</dc:date>
  </office:meta>
</office:document-meta>
</file>