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стоянии-работы-по-противодействию-терроризму-и-экстремизму"/>О состоянии работы по противодействию терроризму и экстремизму<text:bookmark-end text:name="о-состоянии-работы-по-противодействию-терроризму-и-экстремизму"/></text:h>
      <text:p text:style-name="First_20_paragraph">20.01.2017</text:p>
      <text:p text:style-name="Text_20_body">Надзор за исполнением законодательства о противодействии терроризму является приоритетным направлением работы Преображенской межрайонной прокуратуры г. Москвы.</text:p>
      <text:p text:style-name="Text_20_body">В 2016 году межрайонной прокуратурой приняты меры по активизации надзорной деятельности, направленной на осуществление профилактики и повышение эффективности противодействию экстремистской деятельности и терроризму.</text:p>
      <text:p text:style-name="Text_20_body">В ходе проведенного анализа выявленных нарушений установлено, что меры, направленные на профилактику экстремистской деятельности, принимаются не в полном объеме, отсутствует должный контроль со стороны глав управ районов. Наиболее типичными нарушениями законности в данной сфере является <text:bookmark text:name="id__GoBack"/> ненадлежащее планирование мероприятий, направленных на противодействие экстремизму, а также выполнение запланированных мероприятий в неполном объеме; отсутствие взаимодействия управ районов с иными органами и организациями при разработке плана мероприятий; несвоевременное и не в полной мере информирование граждан о мерах, направленных на противодействие экстремистской деятельности.</text:p>
      <text:p text:style-name="Text_20_body">Межрайонной прокуратурой на постоянной основе проводится работа, направленная на предупреждение экстремистских проявлений при проведении публичных мероприятий. Налажено взаимодействие с поднадзорными органами в части информирования межрайонной прокуратуры о фактах выявленных правонарушений данной сфере и о принимаемых мерах.</text:p>
      <text:p text:style-name="Text_20_body">В 2016 году межрайонной прокуратурой проведено 39 проверок соблюдения законодательства о противодействии экстремизму (АППГ - 34), выявлено 39 нарушений законов о противодействии экстремизму (АППГ - 34), принесено 10 протестов на незаконные правовые акты (АППГ – 4), направлено 5 исковых заявления в суд (АППГ – 5), внесено 24 представлений об устранении нарушений законов (АППГ - 24), по представлению прокурора привлечено 45 лиц к дисциплинарной ответственности (АППГ – 44).</text:p>
      <text:p text:style-name="Text_20_body">Учитывая то, что борьба с терроризмом является наиболее важной задачей правоохранительных органов Российской Федерации, межрайонной прокуратурой вопросы исполнения законодательства о противодействии терроризму правоохранительными органами находятся на постоянном контроле.</text:p>
      <text:p text:style-name="Text_20_body">За 2016 год межрайонной прокуратурой проведено 50 проверок исполнения законов о противодействии терроризму (АППГ – 87), выявлено 88 нарушений (АППГ – 87), в порядке ст. 45 ГПК РФ направлено 6 исковых заявлений в суд (АППГ – 6), внесено 46 представлений (АППГ – 45), к административной ответственности привлечено 36 лиц (АППГ – 33), по представлению прокурора привлечено 45 лица к дисциплинарной ответственности (АППГ – 44).</text:p>
      <text:p text:style-name="Text_20_body"><text:line-break/></text:p>
      <text:p text:style-name="Text_20_body">Адрес страницы: <text:a xlink:type="simple" xlink:href="http://bogorodskoe.mos.ru/security_and_law_and_order/bezopasnost/detail/4725743.html" office:name=""><text:span text:style-name="Definition">http://bogorodskoe.mos.ru/security_and_law_and_order/bezopasnost/detail/472574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1:38Z</meta:creation-date>
    <dc:date>2023-08-22T19:11:38Z</dc:date>
  </office:meta>
</office:document-meta>
</file>