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тиводействии-экстремистской-деятельности"/>О противодействии экстремистской деятельности<text:bookmark-end text:name="о-противодействии-экстремистской-деятельности"/></text:h>
      <text:p text:style-name="First_20_paragraph">26.01.2017</text:p>
      <text:p text:style-name="Text_20_body">Экстремистская деятельность представляет повышенную угрозу для государства, так как в конечном итоге приводит к формированию сепаратизма и, как следствие, к распаду государства.</text:p>
      <text:p text:style-name="Text_20_body">Так что же является экстремизмом? В соответствии с ч. 1. ст. 1 Федерального закона от 25.07.2002 № 114-ФЗ «<text:bookmark-start text:name="id__GoBack"/>О противодействии экстремистской деятельности<text:bookmark-end text:name="id__GoBack"/>», экстремизмом являются:</text:p>
      <text:p text:style-name="Text_20_body">1. деятельность, направленная на разжигание розни между людьми по каким-либо признакам (раса, пол, религия, национальность и т.д.);</text:p>
      <text:p text:style-name="Text_20_body">2. публичная демонстрация нацистской символики, а также публичные призывы к осуществлению указанных деяний;</text:p>
      <text:p text:style-name="Text_20_body">3. публичное заведомо ложное обвинение лица, замещающего государственную должность в совершении им в период исполнения своих должностных обязанностей экстремистской деятельности;</text:p>
      <text:p text:style-name="Text_20_body">4. организация и подготовка указанных деяний, а также подстрекательство к их осуществлению;</text:p>
      <text:p text:style-name="Text_20_body">5. финансирование указанных деяний либо иное содействие в их организации.</text:p>
      <text:p text:style-name="Text_20_body">В Российской Федерации запрещаются создание и деятельность общественных и религиозных объединений, иных организаций, цели или действия которых направлены на осуществление экстремистской деятельности.</text:p>
      <text:p text:style-name="Text_20_body">В отношении таких общественных и религиозных объединений выносится решение о приостановлении деятельности. За невыполнение указанного решения и продолжения осуществления деятельности наступает административная ответственность в соответствии с требованиями ст. 20.28 Кодекса об административных правонарушениях Российской Федерации.</text:p>
      <text:p text:style-name="Text_20_body">В отдельных случаях судом принимается решение о ликвидации и запрете деятельности в связи с осуществлением экстремизма. За организацию деятельности общественных или религиозных объединений, в отношении которых судом принято решение о ликвидации или запрете, предусмотрена  уголовная ответственность по ст. 282.2 УК РФ.</text:p>
      <text:p text:style-name="Text_20_body">Статьей 282 УК РФ предусмотрена уголовная ответственность за совершение действий, направленных на возбуждение ненависти либо вражды, а также за унижение достоинства человека либо группы лиц по признакам пола, расы, национальности, языка, происхождения, отношения к религии, а равно принадлежности к какой-либо социальной группе, совершенных публично или с использованием средств массовой информации либо информационно-телекоммуникационных сетей, в том числе сети «Интернет». Уголовная ответственность за указанные действия возникает у лица, достигшего 16 лет.</text:p>
      <text:p text:style-name="Text_20_body">За публичные призывы к осуществлению экстремистской деятельности также предусмотрена уголовная ответственность по ст.280 УК РФ.</text:p>
      <text:p text:style-name="Text_20_body"> </text:p>
      <text:p text:style-name="Text_20_body"><text:line-break/></text:p>
      <text:p text:style-name="Text_20_body">Адрес страницы: <text:a xlink:type="simple" xlink:href="http://bogorodskoe.mos.ru/security_and_law_and_order/bezopasnost/detail/4774645.html" office:name=""><text:span text:style-name="Definition">http://bogorodskoe.mos.ru/security_and_law_and_order/bezopasnost/detail/477464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08:28:18Z</meta:creation-date>
    <dc:date>2023-07-02T08:28:18Z</dc:date>
  </office:meta>
</office:document-meta>
</file>