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ы-основы-государственной-политики-российской-федерации-в-области-гражданской-обороны-на-период-до-2030-года"/>Утверждены основы государственной политики Российской Федерации в области гражданской обороны на период до 2030 года<text:bookmark-end text:name="утверждены-основы-государственной-политики-российской-федерации-в-области-гражданской-обороны-на-период-до-2030-года"/></text:h>
      <text:p text:style-name="First_20_paragraph">26.01.2017</text:p>
      <text:p text:style-name="Text_20_body">Указом Президента РФ от 20.12.2016 N 696 <text:bookmark-start text:name="id__GoBack"/>утверждены основы государственной политики Российской Федерации в области гражданской обороны на период до 2030 года<text:bookmark-end text:name="id__GoBack"/>.</text:p>
      <text:p text:style-name="Text_20_body">Согласно Указа Президента РФ от 20.12.2016 N 696, основными факторами, влияющими на состояние гражданской обороны, являются:</text:p>
      <text:p text:style-name="Text_20_body">а) нарастание рисков возникновения крупномасштабных чрезвычайных ситуаций природного и техногенного характера, в том числе связанных с глобальным изменением климата, ухудшением технического состояния объектов производственной и транспортной инфраструктуры, критически важных и потенциально опасных объектов;</text:p>
      <text:p text:style-name="Text_20_body">б) увеличение в среднесрочной и долгосрочной перспективе размера возможного ущерба от крупномасштабных чрезвычайных ситуаций и объема работ по защите населения, материальных и культурных ценностей от опасностей, возникающих при военных конфликтах и чрезвычайных ситуациях;</text:p>
      <text:p text:style-name="Text_20_body">в) угроза возникновения очагов вооруженных конфликтов и их эскалации;</text:p>
      <text:p text:style-name="Text_20_body">г) сохранение вероятности возникновения эпидемий, в том числе вызванных новыми, неизвестными ранее возбудителями инфекционных заболеваний человека и животных;</text:p>
      <text:p text:style-name="Text_20_body">д) растущая угроза проявлений экстремизма.</text:p>
      <text:p text:style-name="Text_20_body">Государственная политика в области гражданской обороны реализуется посредством скоординированной и целенаправленной деятельности федеральных органов исполнительной власти, органов исполнительной власти субъектов Российской Федерации, органов местного самоуправления и организаций, основанной на законодательстве Российской Федерации, общепризнанных принципах и нормах международного права и международных договорах Российской Федерации.</text:p>
      <text:p text:style-name="Text_20_body">Основными механизмами ресурсного обеспечения мероприятий по реализации государственной политики в области гражданской обороны являются:</text:p>
      <text:p text:style-name="Text_20_body">а) формирование и исполнение расходных обязательств Российской Федерации, субъектов Российской Федерации и муниципальных образований, предусматривающих ресурсное обеспечение мероприятий по гражданской обороне, в том числе:</text:p>
      <text:p text:style-name="Text_20_body">формирование и выполнение государственного оборонного заказа;</text:p>
      <text:p text:style-name="Text_20_body">разработка государственных, региональных, муниципальных и ведомственных программ, предусматривающих финансовое обеспечение мероприятий по гражданской обороне;</text:p>
      <text:p text:style-name="Text_20_body">б) формирование перечней организаций, обеспечивающих выполнение мероприятий по гражданской обороне в федеральных органах исполнительной власти, органах исполнительной власти субъектов Российской Федерации и органах местного самоуправления;</text:p>
      <text:p text:style-name="Text_20_body">в) создание в целях гражданской обороны запасов материально-технических, продовольственных, медицинских и иных средств.</text:p>
      <text:p text:style-name="Text_20_body"> </text:p>
      <text:p text:style-name="Text_20_body"><text:line-break/></text:p>
      <text:p text:style-name="Text_20_body">Адрес страницы: <text:a xlink:type="simple" xlink:href="http://bogorodskoe.mos.ru/security_and_law_and_order/bezopasnost/detail/4774731.html" office:name=""><text:span text:style-name="Definition">http://bogorodskoe.mos.ru/security_and_law_and_order/bezopasnost/detail/477473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11:13Z</meta:creation-date>
    <dc:date>2023-08-22T19:11:13Z</dc:date>
  </office:meta>
</office:document-meta>
</file>