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терроризм"/>Осторожно терроризм!<text:bookmark-end text:name="осторожно-терроризм"/></text:h>
      <text:p text:style-name="First_20_paragraph">19.06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6239082.html" office:name=""><text:span text:style-name="Definition">http://bogorodskoe.mos.ru/security_and_law_and_order/bezopasnost/detail/623908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2:57:33Z</meta:creation-date>
    <dc:date>2023-06-03T02:57:33Z</dc:date>
  </office:meta>
</office:document-meta>
</file>