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тветственность-предусмотренная-за-дачу-взятки-должностным-лицам"/>Ответственность, предусмотренная за дачу взятки должностным лицам<text:bookmark-end text:name="ответственность-предусмотренная-за-дачу-взятки-должностным-лицам"/></text:h>
      <text:p text:style-name="First_20_paragraph">10.07.2017</text:p>
      <text:p text:style-name="Text_20_body">В соответствии со статьей 291 УК РФ дача взятки должностному лицу, в том числе сотруднику органов внутренних дел, лично или через посредника наказывается штрафом в размере до пятисот тысяч рублей, или в размере заработной платы или иного дохода осужденного за период до одного года, или в размере от пятикратной до тридцатикратной суммы взятки, либо исправительными работами на срок до двух лет с лишением права занимать определенные должности или заниматься определенной деятельностью на срок до трех лет или без такового, либо принудительными работами на срок до трех лет, либо лишением свободы на срок до двух лет со штрафом в размере от пятикратной до десятикратной суммы взятки или без такового.</text:p>
      <text:p text:style-name="Text_20_body">Дача взятки должностному лицу, в том числе сотруднику органов внутренних дел, в значительном размере наказывается штрафом в размере до одного миллиона рублей, или в размере заработной платы или иного дохода осужденного за период до двух лет, или в размере от десятикратной до сорокакратной суммы взятки, либо исправительными работами на срок от одного года до двух лет с лишением права занимать определенные должности или заниматься определенной деятельностью на срок от одного года до трех лет или без такового, либо лишением свободы на срок до пяти лет со штрафом в размере от пятикратной до пятнадцатикратной суммы взятки или без такового.</text:p>
      <text:p text:style-name="Text_20_body">Дача взятки должностному лицу, в том числе сотруднику органов внутренних дел, лично или через посредника за совершение заведомо незаконных действий (бездействие) наказывается штрафом в размере до одного миллиона пятисот тысяч рублей, или в размере заработной платы или иного дохода осужденного за период до двух лет, или в размере от тридцатикратной до шестидесятикратной суммы взятки с лишением права занимать определенные должности или заниматься определенной деятельностью на срок до пяти лет или без такового либо лишением свободы на срок до восьми лет со штрафом в размере до тридцатикратной суммы взятки или без такового и с лишением права занимать определенные должности или заниматься определенной деятельностью на срок до пяти лет или без такового.</text:p>
      <text:p text:style-name="Text_20_body"><text:line-break/></text:p>
      <text:p text:style-name="Text_20_body">Адрес страницы: <text:a xlink:type="simple" xlink:href="http://bogorodskoe.mos.ru/security_and_law_and_order/detail/6421348.html" office:name=""><text:span text:style-name="Definition">http://bogorodskoe.mos.ru/security_and_law_and_order/detail/6421348.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4T08:12:30Z</meta:creation-date>
    <dc:date>2023-05-14T08:12:30Z</dc:date>
  </office:meta>
</office:document-meta>
</file>