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информирует-электронные-государственные-услуги-экономят-ваше-время-и-средства"/>УВД информирует: Электронные государственные услуги экономят ваше время и средства!<text:bookmark-end text:name="увд-информирует-электронные-государственные-услуги-экономят-ваше-время-и-средства"/></text:h>
      <text:p text:style-name="First_20_paragraph">29.08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6807701.html" office:name=""><text:span text:style-name="Definition">http://bogorodskoe.mos.ru/security_and_law_and_order/bezopasnost/detail/680770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9:52Z</meta:creation-date>
    <dc:date>2023-08-22T19:19:52Z</dc:date>
  </office:meta>
</office:document-meta>
</file>