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олучить-справку-о-привлечении-не-привлечении-лица-к-административному-наказанию-за-потребление-наркотических-средств-или-психотропных-веществ"/>Как получить справку о привлечении (не привлечении) лица к административному наказанию за потребление наркотических средств или психотропных веществ<text:bookmark-end text:name="как-получить-справку-о-привлечении-не-привлечении-лица-к-административному-наказанию-за-потребление-наркотических-средств-или-психотропных-веществ"/></text:h>
      <text:p text:style-name="First_20_paragraph">11.01.2018</text:p>
      <text:p text:style-name="Text_20_body">Министерством внутренних дел Российской Федерации предоставляется государственная услуга по выдаче справок о привлечении (не привлечении) лица к административному наказанию за потребление наркотических средств или психотропных веществ без назначения врача либо новых потенциально опасных психоактивных веществ.</text:p>
      <text:p text:style-name="Text_20_body">Справку может потребоваться при трудоустройстве на должности, предусматривающие управление транспортными средствами или механизмами, требующими быстроты реакции и повышенной концентрации внимания.</text:p>
      <text:p text:style-name="Text_20_body">Получить справку можно в многофункциональных центрах предоставления государственных и муниципальных услуг г. Москвы предъявив следующие документы:</text:p>
      <text:p text:style-name="Text_20_body">1.Заявление о выдаче справки о том, является или не является лицо подвергнутым административному наказанию за потребление наркотических средств.</text:p>
      <text:p text:style-name="Text_20_body">2. Документ, удостоверяющий личность:</text:p>
      <text:p text:style-name="Text_20_body">2.1. Паспорт гражданина Российской Федерации – для граждан Российской Федерации.</text:p>
      <text:p text:style-name="Text_20_body">2.2. Паспорт иностранного гражданина либо иной документ, установленного федеральным законом или признаваемого в соответствии с международным договором Российской Федерации в качестве документа, удостоверяющего личность иностранного гражданина, – для иностранных граждан.</text:p>
      <text:p text:style-name="Text_20_body">2.3. Документ, выданный иностранным государством и признаваемый в соответствии с международным договором Российской Федерации в качестве документа, удостоверяющего личность лица без гражданства, разрешения на временное проживание, вида на жительство либо иных документов, предусмотренных федеральным законом или признаваемых в соответствии с международным договором Российской Федерации в качестве документов, удостоверяющих личность лица без гражданства, – для лиц без гражданства (статья 10 Федерального закона от 25 июля 2002 г. No 115 - ФЗ «О правовом положении иностранных граждан в Российской Федерации»).</text:p>
      <text:p text:style-name="Text_20_body">3. Копия доверенности на право получения справки о том, является или не является лицо подвергнутым административному наказанию за потребление наркотических средств, выданной в установленном законодательством Российской Федерации порядке (статья 185 Гражданского кодекса Российской Федерации), - при подаче заявления доверенным лицом.</text:p>
      <text:p text:style-name="Text_20_body">Срок оказания – 30 дней с момента регистрации заявления.</text:p>
      <text:p text:style-name="Text_20_body"><text:line-break/></text:p>
      <text:p text:style-name="Text_20_body">Адрес страницы: <text:a xlink:type="simple" xlink:href="http://bogorodskoe.mos.ru/security_and_law_and_order/bezopasnost/detail/7082260.html" office:name=""><text:span text:style-name="Definition">http://bogorodskoe.mos.ru/security_and_law_and_order/bezopasnost/detail/708226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07:41:42Z</meta:creation-date>
    <dc:date>2023-06-17T07:41:42Z</dc:date>
  </office:meta>
</office:document-meta>
</file>