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сточном-округе-столицы-проведена-праздничная-церемония-награждения-победителей-детского-конкурса-мои-права-мои-обязанности"/>В Восточном округе столицы проведена праздничная церемония награждения победителей детского конкурса «Мои права – мои обязанности»<text:bookmark-end text:name="в-восточном-округе-столицы-проведена-праздничная-церемония-награждения-победителей-детского-конкурса-мои-права-мои-обязанности"/></text:h>
      <text:p text:style-name="First_20_paragraph">26.05.2018</text:p>
      <text:p text:style-name="Text_20_body"> «В Центре творчества имени А.В. Косарева состоялось награждение победителей ежегодного конкурса детского рисунка и декоративно-прикладного творчества «Мои права – мои обязанности»», - сообщила начальник ОССМИ УВД по ВАО ГУ МВД России по г. Москве майор внутренней службы Татьяна Дугина.</text:p>
      <text:p text:style-name="Text_20_body">В качестве членов жюри конкурса выступили начальник ОМПО УВД по ВАО майор внутренней службы Станислав Крузин, член Союза художников-педагогов Гретта Орлова и член Общественного совета при УВД по ВАО Елена Краюшкина.</text:p>
      <text:p text:style-name="Text_20_body">Директор Центра творчества имени А.В. Косарева Елена Краюшкина, которая является организатором конкурса, отметила, что с каждым годом в конкурсе принимает участие все больше ребят, а уровень представленных работ растет. В этом году свои работы представили более тысячи детей.</text:p>
      <text:p text:style-name="Text_20_body">Станислав Крузин подчеркнул, что каждый из конкурсантов подошел к выполнению работы крайне ответственно, стараясь максимально проявить свой многогранный потенциал.</text:p>
      <text:p text:style-name="Text_20_body">Ученики Центра выступили с творческими номерами, рассказали о сути своих работ. Под торжественную музыку ансамбля духовых инструментов прошла церемония награждения победителей, которым были вручены почетные грамоты.</text:p>
      <text:p text:style-name="Text_20_body"><text:line-break/></text:p>
      <text:p text:style-name="Text_20_body">Адрес страницы: <text:a xlink:type="simple" xlink:href="http://bogorodskoe.mos.ru/security_and_law_and_order/bezopasnost/detail/7354414.html" office:name=""><text:span text:style-name="Definition">http://bogorodskoe.mos.ru/security_and_law_and_order/bezopasnost/detail/73544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09:30:46Z</meta:creation-date>
    <dc:date>2023-07-23T09:30:46Z</dc:date>
  </office:meta>
</office:document-meta>
</file>