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федерации-подготовил-рекомендации-для-сайтов-о-защите-детей-в-сети"/>Совет Федерации подготовил рекомендации для сайтов о защите детей в сети<text:bookmark-end text:name="совет-федерации-подготовил-рекомендации-для-сайтов-о-защите-детей-в-сети"/></text:h>
      <text:p text:style-name="First_20_paragraph">29.05.2018</text:p>
      <text:p text:style-name="Text_20_body">Временная комиссия Совета Федерации по развитию информационного общества подготовила Методические рекомендации о реализации мер, направленных на обеспечение безопасности и развития детей в сети «Интернет».</text:p>
      <text:p text:style-name="Text_20_body">Методические рекомендации подготовлены на основе принципов федерального закона №436 «О защите детей от информации, причиняющей вред их здоровью и развитию» и Декларации саморегулирования в целях безопасности в интернете, принятую в Евросоюзе в 2009 году.</text:p>
      <text:p text:style-name="Text_20_body">Документ содержит рекомендации для семи категорий сайтов и сервисов: «Обмен информацией между пользователями. «Информационные сайты, «Интернет-сервисы». «Поисковые системы» и «Ресурсы, содержащие информацию, запрещенную для детей».</text:p>
      <text:p text:style-name="Text_20_body">«Для каждой категории разработаны рекомендации с учетом его специфики. Это и набор практических мер по защите несовершеннолетних от нежелательного контента, и перечень функциональных кнопок и ссылок, которыми нужно оснастить сайт. Важно, что проект рекомендаций содержит прямые рекомендации владельцам и администраторам различных сайтов что им необходимо сделать в интересах защиты детей». - объяснила сенатор Людмила Бокова.</text:p>
      <text:p text:style-name="Text_20_body">12 апреля 2018 года на заседании Временной комиссии Совета Федерации по развитию информационного общества обсуждался Проект методических рекомендаций. В заседании приняли участие представители Минкомсвязи России. Минобранауки России. Роскомнадзора. Следственного комитета. Минздрава России и Роспотребнадзора, которые поддержали концепцию методических рекомендаций, а также направили свои предложения и замечания.</text:p>
      <text:p text:style-name="Text_20_body">На данный момент на сайте Совета Федерации в разделе «Обсуждения» проходит общественное обсуждение текста документа, в ходе которого любой интернет-пользователь может выразить свое мнение и направить предложения.</text:p>
      <text:p text:style-name="Text_20_body">Принять участие в обсуждении методических рекомендаций могут представители общественных организаций, бизнес-структур и заинтересованные пользователи сети по ссылке</text:p>
      <text:p text:style-name="Text_20_body">hUp:/Av\vw .council.gov.ru/serviees/discussions/theines/9242~</text:p>
      <text:p text:style-name="Text_20_body"><text:line-break/></text:p>
      <text:p text:style-name="Text_20_body">Адрес страницы: <text:a xlink:type="simple" xlink:href="http://bogorodskoe.mos.ru/security_and_law_and_order/detail/7359478.html" office:name=""><text:span text:style-name="Definition">http://bogorodskoe.mos.ru/security_and_law_and_order/detail/73594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1:06:46Z</meta:creation-date>
    <dc:date>2023-07-18T11:06:46Z</dc:date>
  </office:meta>
</office:document-meta>
</file>