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нет-и-антитеррор-научно-популярное-издание"/>«Интернет и антитеррор» – научно-популярное издание<text:bookmark-end text:name="интернет-и-антитеррор-научно-популярное-издание"/></text:h>
      <text:p text:style-name="First_20_paragraph">25.06.2018</text:p>
      <text:p text:style-name="Text_20_body"><text:line-break/></text:p>
      <text:p text:style-name="Text_20_body"><text:a xlink:type="simple" xlink:href="https://media.mvd.ru/files/embed/834693" office:name=""><text:span text:style-name="Definition"><text:span text:style-name="T1">«Интернет и антитеррор»</text:span>, научно-популярное издание для учащихся средних и старших классов общеобразовательных школ, студентов вузов, их родителей, учителей и специалистов различных областей</text:span></text:a></text:p>
      <text:p text:style-name="Text_20_body"><text:line-break/></text:p>
      <text:p text:style-name="Text_20_body">Адрес страницы: <text:a xlink:type="simple" xlink:href="http://bogorodskoe.mos.ru/security_and_law_and_order/detail/7411064.html" office:name=""><text:span text:style-name="Definition">http://bogorodskoe.mos.ru/security_and_law_and_order/detail/74110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22:48:48Z</meta:creation-date>
    <dc:date>2023-05-12T22:48:48Z</dc:date>
  </office:meta>
</office:document-meta>
</file>