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просы-профилактики-проявлений-терроризма"/>Вопросы профилактики проявлений терроризма<text:bookmark-end text:name="вопросы-профилактики-проявлений-терроризма"/></text:h>
      <text:p text:style-name="First_20_paragraph">26.07.2018</text:p>
      <text:p text:style-name="Text_20_body">В настоящее время современное российское общество переживает трансформацию системы ценностей, обусловленную модернизацией общественной жизни.</text:p>
      <text:p text:style-name="Text_20_body">Процессы глобализации в экономической, политической, культурной сферах, втягивающие население разных стран в миграционные потоки разного характера и уровня приводят к усложнению структурных связей конкретных обществ и всего сообщества в целом.</text:p>
      <text:p text:style-name="Text_20_body">Вышеперечисленные факторы в определенной степени стимулируют напряженность в межнациональных отношениях, сопровождающуюся межэтническими конфликтами, начинают появляться различные оппозиционные группы, добивающиеся желаемого результата через экстремизм и терроризм.</text:p>
      <text:p text:style-name="Text_20_body"><text:span text:style-name="T1">Терроризм</text:span> – сложное социально-политическое и криминальное явление, обусловленное внутренними и внешними противоречиями общественного развития различных стран. Представляет собой многоплановую угрозу для жизненно важных интересов личности, общества и государства, одну из наиболее опасных разновидностей политического экстремизма в глобальном и региональном масштабах.</text:p>
      <text:p text:style-name="Text_20_body">По своей социально-политической сущности терроризм представляет собой систематическое, социально или политически мотивированное, идеологически обоснованное применение насилия либо угроз применения такового, посредством которого через устрашение физических лиц осуществляется управление их поведением в выгодном для террористов направлении и достигаются преследуемые террористами цели.</text:p>
      <text:p text:style-name="Text_20_body">Терроризм включает несколько взаимосвязанных элементов: идеологию терроризма (теории, концепции, идейно-политические платформы); террористические структуры (международные и национальные террористические организации, экстремистские – правые и левые, националистические, религиозные и другие общественные организации, структуры организованной преступности и т.п.), а также собственно террористическую практику (террористическую деятельность).</text:p>
      <text:p text:style-name="Text_20_body">Экстремизм и его разновидность терроризм продолжают представлять реальную опасность как для международного сообщества в целом, так и для нашего государства в частности.</text:p>
      <text:p text:style-name="Text_20_body">Профилактика террористической и другой экстремистской деятельности включает в себя подготовку и реализацию государством и уполномоченными им органами комплексной системы политических, социально-экономических, информационных, воспитательных, организационных, оперативно-розыскных, правовых, специальных и иных мер, направленных на предупреждение, выявление, пресечение террористической деятельности, минимизацию ее последствий, установление и устранение способствующих ей причин и условий.</text:p>
      <text:p text:style-name="Text_20_body">Профилактика экстремизма и терроризма – это не только задача государства, но и в немалой степени, это задача и представителей гражданского общества. Эта работа зависит от четкой позиции политических партий, общественных и религиозных объединений, граждан.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нашего экономического и политического потенциала.</text:p>
      <text:p text:style-name="Text_20_body">Правовые и организационные основы противодействия терроризму, ответственность за осуществление террористической деятельности определены Федеральным законом Российской Федерации «О противодействии терроризму» №35-ФЗ от 06.03.2006г.</text:p>
      <text:p text:style-name="Text_20_body">В Российской Федерации запрещаются создание и деятельность организаций, цели или действия которых направлены на пропаганду, оправдание и поддержку терроризма или совершение преступлений, предусмотренных статьями 205 - 206, 208, 211, 277 - 280, 282.1, 282.2 и 360 Уголовного кодекса Российской Федерации.</text:p>
      <text:p text:style-name="Text_20_body">По материалам сайта Управления Министерства юстиции Российской Федерации</text:p>
      <text:p text:style-name="Text_20_body"><text:line-break/></text:p>
      <text:p text:style-name="Text_20_body">Адрес страницы: <text:a xlink:type="simple" xlink:href="http://bogorodskoe.mos.ru/security_and_law_and_order/bezopasnost/detail/7472171.html" office:name=""><text:span text:style-name="Definition">http://bogorodskoe.mos.ru/security_and_law_and_order/bezopasnost/detail/747217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8:06:20Z</meta:creation-date>
    <dc:date>2023-05-29T08:06:20Z</dc:date>
  </office:meta>
</office:document-meta>
</file>