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T2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/>
    </style:style>
    <style:style style:name="Table1.A" style:family="table-column"/>
    <style:style style:name="Table1.B" style:family="table-column"/>
    <style:style style:name="Table2" style:family="table">
      <style:table-properties table:align="center"/>
    </style:style>
    <style:style style:name="Table2.A" style:family="table-column"/>
    <style:style style:name="Table2.B" style:family="table-column"/>
    <style:style style:name="Table3" style:family="table">
      <style:table-properties table:align="center"/>
    </style:style>
    <style:style style:name="Table3.A" style:family="table-column"/>
    <style:style style:name="Table3.B" style:family="table-column"/>
    <style:style style:name="Table4" style:family="table">
      <style:table-properties table:align="center"/>
    </style:style>
    <style:style style:name="Table4.A" style:family="table-column"/>
    <style:style style:name="Table4.B" style:family="table-column"/>
  </office:automatic-styles>
  <office:body>
    <office:text>
      <text:h text:style-name="Heading_20_3" text:outline-level="3"><text:bookmark-start text:name="как-обезопасить-себя-от-мошенничества-с-картами"/>Как обезопасить себя от мошенничества с картами<text:bookmark-end text:name="как-обезопасить-себя-от-мошенничества-с-картами"/></text:h>
      <text:p text:style-name="First_20_paragraph">01.01.1970</text:p>
      <text:p text:style-name="Text_20_body">Подобно пословице «Спасение утопающих — дело рук самих утопающих» наиболее эффективным способом защиты от мошенничества является правильное использование карты клиентом. Применение клиентами нескольких простых правил при обращении с платёжными картами поможет минимизировать риски от наиболее распространенных видов мошенничества, которые необходимо правильно довести до сведения клиентов.</text:p>
      <text:p text:style-name="Text_20_body"><text:span text:style-name="T1">Мошенничество с использованием банкоматов</text:span></text:p>
      <text:p text:style-name="Text_20_body">Держателю карты желательно стараться избегать использования банкоматов, расположенных в пустынных или неохраняемых местах. Если держателю карты кажется, что банкомат «подготовлен» мошенниками любым из нижеприведенных способов, целесообразнее снять деньги в другом месте.</text:p>
      <table:table table:name="Table1" table:style-name="Table1">
        <table:table-column table:style-name="Table1.A"/>
        <table:table-column table:style-name="Table1.B"/>
        <table:table-row>
          <table:table-cell table:style-name="TableRowCell" office:value-type="string">
            <text:p text:style-name="Table_20_Contents"><text:span text:style-name="T2">Действия мошенников</text:span></text:p>
          </table:table-cell>
          <table:table-cell table:style-name="TableRowCell" office:value-type="string">
            <text:p text:style-name="Table_20_Contents"><text:span text:style-name="T2">Рекомендованное действие держателя карты</text:span></text:p>
          </table:table-cell>
        </table:table-row>
        <table:table-row>
          <table:table-cell table:style-name="TableRowCell" office:value-type="string">
            <text:p text:style-name="Table_20_Contents">Скотчем заклеивается окошко выдачи денег. Банкомат издает звуки, но не выдает деньги. Не получив денег, клиент уходит, а мошенник затем отклеивает ленту и забирает деньги</text:p>
          </table:table-cell>
          <table:table-cell table:style-name="TableRowCell" office:value-type="string">
            <text:p text:style-name="Table_20_Contents">Обратите внимание на окно выдачи денег банкомата перед совершением операции. Дождитесь чек от банкомата и сверьте остаток, указанный на чеке. Если Вы видите, что сумма списана с Вашей карты, не отходя от банкомата, свяжитесь с банком, установившим банкомат (телефон обычно указан на банкомате и чеке) и узнайте, отражена ли выдача Вам наличных денег</text:p>
          </table:table-cell>
        </table:table-row>
        <table:table-row>
          <table:table-cell table:style-name="TableRowCell" office:value-type="string">
            <text:p text:style-name="Table_20_Contents">На клавиатуру наклеивается фальшпанель и данные с нее при наборе ПИН-кода считываются и используются в дальнейшем мошенниками</text:p>
          </table:table-cell>
          <table:table-cell table:style-name="TableRowCell" office:value-type="string">
            <text:p text:style-name="Table_20_Contents">Осмотрите клавиатуру банкомата. По наличию щелей и неплотному прилеганию фальшпанель можно выявить</text:p>
          </table:table-cell>
        </table:table-row>
        <table:table-row>
          <table:table-cell table:style-name="TableRowCell" office:value-type="string">
            <text:p text:style-name="Table_20_Contents">Над клавиатурой крепится мини-видеокамера для считывания ПИН-кода</text:p>
          </table:table-cell>
          <table:table-cell table:style-name="TableRowCell" office:value-type="string">
            <text:p text:style-name="Table_20_Contents">Осмотрите пространство над клавиатурой до совершения операции. Часто камеры крепятся скотчем или жевательной резинкой</text:p>
          </table:table-cell>
        </table:table-row>
        <table:table-row>
          <table:table-cell table:style-name="TableRowCell" office:value-type="string">
            <text:p text:style-name="Table_20_Contents">Мошенник находится рядом с держателем карты или за спиной и пытается подглядеть ПИН-код. Потом, вытащив эту карту из кармана держателя карты, снимает с неё все деньги</text:p>
          </table:table-cell>
          <table:table-cell table:style-name="TableRowCell" office:value-type="string">
            <text:p text:style-name="Table_20_Contents">Старайтесь вводить ПИН-код скрытно. Стоящих рядом с Вами людей попросите отойти</text:p>
          </table:table-cell>
        </table:table-row>
      </table:table>
      <text:p text:style-name="First_20_paragraph"><text:span text:style-name="T1">Мошенничество в торговых точках</text:span></text:p>
      <text:p text:style-name="Text_20_body">Держателю карты не следует её использовать в подозрительных торговых точках, лавках и ларьках.</text:p>
      <table:table table:name="Table2" table:style-name="Table2">
        <table:table-column table:style-name="Table2.A"/>
        <table:table-column table:style-name="Table2.B"/>
        <table:table-row>
          <table:table-cell table:style-name="TableRowCell" office:value-type="string">
            <text:p text:style-name="Table_20_Contents"><text:span text:style-name="T2">Действия мошенников</text:span></text:p>
          </table:table-cell>
          <table:table-cell table:style-name="TableRowCell" office:value-type="string">
            <text:p text:style-name="Table_20_Contents"><text:span text:style-name="T2">Как избежать потерь</text:span></text:p>
          </table:table-cell>
        </table:table-row>
        <table:table-row>
          <table:table-cell table:style-name="TableRowCell" office:value-type="string">
            <text:p text:style-name="Table_20_Contents">Мошенник может два раза «прокатать» Вашу карту через терминал или два раза снять оттиск с карты с помощью импринтера, а потом, подделав подпись, провести две операции</text:p>
          </table:table-cell>
          <table:table-cell table:style-name="TableRowCell" office:value-type="string">
            <text:p text:style-name="Table_20_Contents">Следите за Вашей картой во время проведения операции, не выпускайте карту из зоны видимости. В случае если аппарат для проведения транзакций находится в подсобном помещении, не поленитесь сходить туда вместе с кассиром. Если по какой-то причине карту прокатали два раза, заберите все чеки или потребуйте их уничтожить по второй операции</text:p>
          </table:table-cell>
        </table:table-row>
        <table:table-row>
          <table:table-cell table:style-name="TableRowCell" office:value-type="string">
            <text:p text:style-name="Table_20_Contents">Данные с магнитной полосы карты могут быть считаны кассиром специальными миниатюрными устройствами. Карта на короткое время скрывается от глаз покупателя, где и прокатывается через мошенническое устройство</text:p>
          </table:table-cell>
          <table:table-cell table:style-name="TableRowCell" office:value-type="string">
            <text:p text:style-name="Table_20_Contents">Не расплачивайтесь Вашей картой в сомнительных магазинах. В процессе оплаты по карте не выпускайте её из поля зрения. Интересуйтесь чаще остатком по Вашей карте, в случае если остаток меньше запланированного, немедленно получите выписку в Банке и проверьте Ваши траты</text:p>
          </table:table-cell>
        </table:table-row>
        <table:table-row>
          <table:table-cell table:style-name="TableRowCell" office:value-type="string">
            <text:p text:style-name="Table_20_Contents">После оплаты товара может «оказаться», что товара в данный момент нет, или он бракованный, но скоро подвезут качественный. В этом случае клиент может забыть про ранее оплаченный чек, в который недобросовестный кассир может позже вписать дополнительную сумму для себя</text:p>
          </table:table-cell>
          <table:table-cell table:style-name="TableRowCell" office:value-type="string">
            <text:p text:style-name="Table_20_Contents">Старайтесь избегать покупок, когда товар будет доставлен позже. В случае отказа от покупки всегда требуйте уничтожить чек на оплату при Вас</text:p>
          </table:table-cell>
        </table:table-row>
      </table:table>
      <text:p text:style-name="First_20_paragraph"><text:span text:style-name="T1">Мошенничество в сети Интернет</text:span></text:p>
      <table:table table:name="Table3" table:style-name="Table3">
        <table:table-column table:style-name="Table3.A"/>
        <table:table-column table:style-name="Table3.B"/>
        <table:table-row>
          <table:table-cell table:style-name="TableRowCell" office:value-type="string">
            <text:p text:style-name="Table_20_Contents"><text:span text:style-name="T2">Действия мошенников</text:span></text:p>
          </table:table-cell>
          <table:table-cell table:style-name="TableRowCell" office:value-type="string">
            <text:p text:style-name="Table_20_Contents"><text:span text:style-name="T2">Как избежать потерь</text:span></text:p>
          </table:table-cell>
        </table:table-row>
        <table:table-row>
          <table:table-cell table:style-name="TableRowCell" office:value-type="string">
            <text:p text:style-name="Table_20_Contents">При оплате через Интернет предлагается ввести кроме номера карты и срока ее действия ПИН-код, а также сообщить остаток средств на карте и максимум данных о себе. Обычно это делается на неизвестных сайтах, предлагающих товары и услуги по ценам значительно дешевле, чем они стоят реально. Затем мошенники, зная всё о Вашей карте, используют полученные реквизиты для мошеннических действий</text:p>
          </table:table-cell>
          <table:table-cell table:style-name="TableRowCell" office:value-type="string">
            <text:p text:style-name="Table_20_Contents">Никогда не сообщайте свой ПИН-код и лишних сведений. Пользуйтесь только известными Интернет-магазинами</text:p>
          </table:table-cell>
        </table:table-row>
        <table:table-row>
          <table:table-cell table:style-name="TableRowCell" office:value-type="string">
            <text:p text:style-name="Table_20_Contents">Создаётся фальшивый сайт банка, по электронной почте приходит сообщение с просьбой отослать данные карты клиента и код доступа в Интернет-банк в связи с переходом на новое программное обеспечение на сайт банка по указанному адресу. Может прилагаться телефон (нередко отличающийся от фактического). Используя данные карты и код доступа к счету, мошенники могут перевести и обналичить средства со счетов</text:p>
          </table:table-cell>
          <table:table-cell table:style-name="TableRowCell" office:value-type="string">
            <text:p text:style-name="Table_20_Contents">Никому и никогда не сообщайте свой ПИН-код, в том числе и по электронной почте. Банки никогда не просят подтвердить сведения о реквизитах клиентов, делая рассылку по электронной почте. Позвоните в службу клиентской поддержки банка для подтверждения любых обращений к Вам через Инернет, используя выданный Вам в БАНКЕ номер телефона, а не указанный в полученном письме</text:p>
          </table:table-cell>
        </table:table-row>
      </table:table>
      <text:p text:style-name="First_20_paragraph"><text:span text:style-name="T1">Мошенничество под видом работников банка</text:span></text:p>
      <table:table table:name="Table4" table:style-name="Table4">
        <table:table-column table:style-name="Table4.A"/>
        <table:table-column table:style-name="Table4.B"/>
        <table:table-row>
          <table:table-cell table:style-name="TableRowCell" office:value-type="string">
            <text:p text:style-name="Table_20_Contents"><text:span text:style-name="T2">Действия мошенников</text:span></text:p>
          </table:table-cell>
          <table:table-cell table:style-name="TableRowCell" office:value-type="string">
            <text:p text:style-name="Table_20_Contents"><text:span text:style-name="T2">Как избежать потерь</text:span></text:p>
          </table:table-cell>
        </table:table-row>
        <table:table-row>
          <table:table-cell table:style-name="TableRowCell" office:value-type="string">
            <text:p text:style-name="Table_20_Contents">Вам звонят по телефону мошенники под видом работников банка и начинают подробно расспрашивать о реквизитах Вашей карты, ПИН-коде, логине и пароле в системе Интернет-банк</text:p>
          </table:table-cell>
          <table:table-cell table:style-name="TableRowCell" office:value-type="string">
            <text:p text:style-name="Table_20_Contents">Спросите ФИО «сотрудника», разговаривающего с Вами. Убедитесь в том, что сотрудник знает номер карты, срок действия, остаток на карте, места её использования.</text:p>
          </table:table-cell>
        </table:table-row>
      </table:table>
      <text:p text:style-name="First_20_paragraph"><text:span text:style-name="T1">Утеря карты</text:span></text:p>
      <text:p text:style-name="Text_20_body">Если карта утеряна или украдена, необходимо немедленно позвонить в службу клиентской поддержки банка-эмитента. Для того чтобы заблокировать карту, необходимо сообщить оператору службы номер и срок действия карты и, возможно, ответить на его вопросы. Кроме того, желательно уточнить фамилию, имя и отчество оператора, принявшего сообщение.</text:p>
      <text:p text:style-name="Text_20_body"><text:line-break/></text:p>
      <text:p text:style-name="Text_20_body">Адрес страницы: <text:a xlink:type="simple" xlink:href="http://bogorodskoe.mos.ru/security_and_law_and_order/detail/796527.html" office:name=""><text:span text:style-name="Definition">http://bogorodskoe.mos.ru/security_and_law_and_order/detail/796527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5T23:21:29Z</meta:creation-date>
    <dc:date>2023-07-15T23:21:29Z</dc:date>
  </office:meta>
</office:document-meta>
</file>