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упление-угрозы-в-письменной-форме"/>Поступление угрозы в письменной форме<text:bookmark-end text:name="поступление-угрозы-в-письменной-форме"/></text:h>
      <text:p text:style-name="First_20_paragraph">01.01.1970</text:p>
      <text:p text:style-name="Text_20_body">Угрозы в письменной форме могут поступить к вам как по почте, так в различного рода анонимных материалах (записках, надписях, информации на дискете и т. д.).</text:p>
      <text:p text:style-name="Text_20_body"><text:span text:style-name="T1">После получения такого документа обращайтесь с ним максимально осторожно.</text:span></text:p>
      <text:p text:style-name="Text_20_body"><text:span text:style-name="T2">Постарайтесь не оставлять на нем отпечатков своих пальцев.</text:span></text:p>
      <text:p text:style-name="Text_20_body"><text:span text:style-name="T2">Не мните документ, не делайте на нем пометок. По возможности уберите его в чистый плотно закрываемый полиэтиленовый пакет и поместите в отдельную жесткую папку.</text:span></text:p>
      <text:p text:style-name="Text_20_body"><text:span text:style-name="T2">Если документ поступил в конверте — его вскрытие производите только с левой пли правой стороны, аккуратно отрезая кромки ножницами.</text:span></text:p>
      <text:p text:style-name="Text_20_body"><text:span text:style-name="T2">Сохраняйте всё: сам документ с текстом, любые вложения, конверт и упаковку, ничего не выбрасывайте.</text:span></text:p>
      <text:p text:style-name="Text_20_body"><text:span text:style-name="T2">Максимально ограничьте круг лиц, знакомых с содержанием документа.</text:span></text:p>
      <text:p text:style-name="Text_20_body">Все это поможет правоохранительным органам при проведении последующих криминалистических исследований.</text:p>
      <text:p text:style-name="Text_20_body"><text:span text:style-name="T3">Прием от граждан анонимных материалов, содержащих различного рода угрозы и требования, оформляется их письменным заявлением или протоколом принятия устного заявления о получении или обнаружении таких материалов.</text:span></text:p>
      <text:p text:style-name="Text_20_body"><text:line-break/></text:p>
      <text:p text:style-name="Text_20_body">Адрес страницы: <text:a xlink:type="simple" xlink:href="http://bogorodskoe.mos.ru/security_and_law_and_order/bezopasnost/detail/796534.html" office:name=""><text:span text:style-name="Definition">http://bogorodskoe.mos.ru/security_and_law_and_order/bezopasnost/detail/79653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6:29:55Z</meta:creation-date>
    <dc:date>2023-05-16T16:29:55Z</dc:date>
  </office:meta>
</office:document-meta>
</file>