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ведение-в-толпе"/>Поведение в толпе<text:bookmark-end text:name="поведение-в-толпе"/></text:h>
      <text:p text:style-name="First_20_paragraph">01.01.1970</text:p>
      <text:p text:style-name="Text_20_body">Как показывает статистика наибольшее число жертв при возникновении беспорядков и террористических актов наблюдается в местах массового скопления народа. Люди, находясь в толпе, при возникновении экстремальной ситуации подвергают опасности своё здоровье, а в крайней ситуации — и жизнь. Поэтому очень важно знать следующие основные правила безопасного поведения в толпе:</text:p>
      <text:p text:style-name="Text_20_body">- <text:span text:style-name="T1">находиться в наиболее безопасном месте толпы: подальше от трибун, мусорных контейнеров, ящиков, пакетов, сумок, от центра толпы, от стеклянных витрин и металлических оград;</text:span><text:line-break/>- <text:span text:style-name="T1">при возникновении беспорядков, паниики, снять галстук, шарф, освободить руки, согнуть их в локтях, прижать к телу, прикрывая жизненно важные органы, застегнуть все пуговицы и молнии, не хвататься за деревья, столбы, ограду;</text:span><text:line-break/>- <text:span text:style-name="T1">главное — удержаться на ногах, в случае падения следует свернуться клубком на боку, защищая голову, резко подтянуть под себя ноги подняться в сторону движения толпы;</text:span><text:line-break/>- <text:span text:style-name="T1">не привлекать к себе внимания высказываниями политических, религиозных и других симпатий, отношения к происходящему;</text:span><text:line-break/>- <text:span text:style-name="T1">не приближаться к группам лиц, ведущих себя агрессивно;</text:span><text:line-break/>- <text:span text:style-name="T1">не реагировать на происходящие рядом стычки.</text:span></text:p>
      <text:p text:style-name="Text_20_body"><text:line-break/></text:p>
      <text:p text:style-name="Text_20_body">Адрес страницы: <text:a xlink:type="simple" xlink:href="http://bogorodskoe.mos.ru/security_and_law_and_order/bezopasnost/detail/796535.html" office:name=""><text:span text:style-name="Definition">http://bogorodskoe.mos.ru/security_and_law_and_order/bezopasnost/detail/79653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2:34:33Z</meta:creation-date>
    <dc:date>2023-08-22T22:34:33Z</dc:date>
  </office:meta>
</office:document-meta>
</file>