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удьте-бдительны."/>Будьте бдительны.<text:bookmark-end text:name="будьте-бдительны."/></text:h>
      <text:p text:style-name="First_20_paragraph">01.01.1970</text:p>
      <text:p text:style-name="Text_20_body"><text:span text:style-name="T1">УВАЖАЕМЫЕ ЖИТЕЛИ!</text:span></text:p>
      <text:p text:style-name="Text_20_body"> <text:span text:style-name="T1">По информации ГУ МВД России по г. Москве в весенне-летний период участились случаи квартирных краж. Просим вас проявлять бдительность по сохранности личного имущества и имущества ваших соседей.</text:span></text:p>
      <text:p text:style-name="Horizontal_20_Line"/>
      <text:p text:style-name="First_20_paragraph">Уходя из квартиры, тщательно закрывайте балконные двери, окна и форточки. Не оставляйте ключи под ковриками и других, на первый взгляд укромных местах. Если ключи потеряны или похищены, как можно быстрее смените замки. Уезжая в отпуск на дачу, не стоит оповещать многих людей, но желательно поддерживать хорошие отношения с соседями, которые смогли присмотреть за квартирой и вовремя вынимать из почтового ящика корреспонденцию, по переполненному почтовому ящику легко догадаться, что хозяева квартиры отсутствуют. Не разрешайте детям вступать в контакт на улицах с незнакомыми людьми и приводить их домой.</text:p>
      <text:p text:style-name="Text_20_body">Лучший способ обезопасить квартиру- оборудовать ее сигнализацией.</text:p>
      <text:p text:style-name="Text_20_body"><text:span text:style-name="T1">О всех случаях, вызывающих подозрение немедленно сообщайте по телефону «02», либо в дежурную часть ОМВД по району Богородское</text:span></text:p>
      <text:p text:style-name="Text_20_body"><text:span text:style-name="T1">(499) 160-12-10,160-94-81.</text:span></text:p>
      <text:p text:style-name="Text_20_body">Общественный пункт охраны порядка района Богородское. </text:p>
      <text:p text:style-name="Text_20_body"><text:line-break/></text:p>
      <text:p text:style-name="Text_20_body">Адрес страницы: <text:a xlink:type="simple" xlink:href="http://bogorodskoe.mos.ru/security_and_law_and_order/detail/796545.html" office:name=""><text:span text:style-name="Definition">http://bogorodskoe.mos.ru/security_and_law_and_order/detail/79654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21:20:15Z</meta:creation-date>
    <dc:date>2023-05-31T21:20:15Z</dc:date>
  </office:meta>
</office:document-meta>
</file>