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ное-управление-мвд-россии-по-г.-москве-управление-по-контролю-за-оборотом-наркотиков-предупреждает"/>Главное Управление МВД России по г. Москве Управление по контролю за оборотом наркотиков предупреждает<text:bookmark-end text:name="главное-управление-мвд-россии-по-г.-москве-управление-по-контролю-за-оборотом-наркотиков-предупреждает"/></text:h>
      <text:p text:style-name="First_20_paragraph">19.10.2020</text:p>
      <text:p text:style-name="Text_20_body"><text:line-break/></text:p>
      <text:p text:style-name="Text_20_body">Адрес страницы: <text:a xlink:type="simple" xlink:href="http://bogorodskoe.mos.ru/security_and_law_and_order/bezopasnost/detail/9334523.html" office:name=""><text:span text:style-name="Definition">http://bogorodskoe.mos.ru/security_and_law_and_order/bezopasnost/detail/933452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23:02:47Z</meta:creation-date>
    <dc:date>2023-06-14T23:02:47Z</dc:date>
  </office:meta>
</office:document-meta>
</file>